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ими-участие-на-госуслугах"/>Прими участие на госуслугах<text:bookmark-end text:name="прими-участие-на-госуслугах"/></text:h>
      <text:p text:style-name="First_20_paragraph">29.10.2021</text:p>
      <text:p text:style-name="Text_20_body"><text:line-break/></text:p>
      <text:p text:style-name="Text_20_body">Адрес страницы: <text:a xlink:type="simple" xlink:href="http://v-izm.mos.ru/vserossiyskaya-perepis-naseleniya/detail/10364029.html" office:name=""><text:span text:style-name="Definition">http://v-izm.mos.ru/vserossiyskaya-perepis-naseleniya/detail/10364029.html</text:span></text:a></text:p>
      <text:p text:style-name="Text_20_body"><text:a xlink:type="simple" xlink:href="http://v-izm.mos.ru" office:name=""><text:span text:style-name="Definition">Управа района Восточ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7T07:15:05Z</meta:creation-date>
    <dc:date>2023-06-07T07:15:05Z</dc:date>
  </office:meta>
</office:document-meta>
</file>