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неделю-большая-часть-природных-пожаров-в-забайкалье-и-бурятии-локализована"/>За неделю большая часть природных пожаров в Забайкалье и Бурятии локализована<text:bookmark-end text:name="за-неделю-большая-часть-природных-пожаров-в-забайкалье-и-бурятии-локализована"/></text:h>
      <text:p text:style-name="First_20_paragraph">17.06.2025</text:p>
      <text:p text:style-name="Text_20_body">Глава МЧС России Александр Куренков провел совещание о прохождении пожароопасного сезона в Забайкальском крае и Республике Бурятия. Участие приняли главы Минприроды Александр Козлов и Рослесхоза Иван Советников. О работе доложили губернаторы регионов, оперативную обстановку – руководители территориальных подразделений ведомства. Всю неделю в регионах было засушливо и ветрено. В Забайкалье за неделю: потушено 20 лесных пожаров на 375 тыс. гектаров; еще 10 - локализовано на 91 тыс. гектаров; 10 раз защищены от огня населенные пункты; действуют 9 пожаров на 251 гектаре: они близки к 3 населенным пунктам, но прямой угрозы нет. В Бурятии за неделю ликвидировано 19 лесных пожаров на почти 32 тыс. гектаров. От сухих гроз за неделю произошло 30 лесных пожаров, еще 3 - по вине человека. Сейчас специалисты борются с 24 лесными пожарами на 36 тыс. гектаров. Силы и средства МЧС России продолжают защищать населенные пункты от перехода огня. Для этого дополнительно ежедневно выставляются до 200 противопожарных постов. Пожар локализован на подступах к селу Новокижингинск. Специалисты стоят на страже села Романовка. Синоптики прогнозируют осадки по всему Забайкалью и по-прежнему их дефицит - в Бурятии.</text:p>
      <text:p text:style-name="Text_20_body">«Необходимо активизировать работу с учетом погодных условий. Вовремя перебрасывать силы, не дожидаясь осложнения ситуации. В труднодоступных для габаритной спецтехники местах стоит рассмотреть опыт применения мотоциклов для подвоза воды. Маневренный транспорт уже эффективно показал себя в некоторых регионах», - отметил Александр Куренков.</text:p>
      <text:p text:style-name="Text_20_body">Глава МЧС России потребовал от ответственных лиц особого контроля и своевременности выполнения мероприятий.</text:p>
      <text:p text:style-name="Text_20_body"><text:line-break/></text:p>
      <text:p text:style-name="Text_20_body">Адрес страницы: <text:a xlink:type="simple" xlink:href="http://v-izm.mos.ru/security-and-rule-of-law/fire/detail/13036372.html" office:name=""><text:span text:style-name="Definition">http://v-izm.mos.ru/security-and-rule-of-law/fire/detail/13036372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2:27:18Z</meta:creation-date>
    <dc:date>2025-06-17T12:27:18Z</dc:date>
  </office:meta>
</office:document-meta>
</file>