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университета-физкультуры-стали-победителями-чемпионата-европы-по-пляжному-волейболу"/>Спортсмены Университета физкультуры стали победителями чемпионата Европы по пляжному волейболу<text:bookmark-end text:name="спортсмены-университета-физкультуры-стали-победителями-чемпионата-европы-по-пляжному-волейболу"/></text:h>
      <text:p text:style-name="First_20_paragraph">12.10.2020</text:p>
      <text:p text:style-name="Text_20_body">В Турции завершился чемпионат Европы среди спортсменов до 22 лет. Кафедру теории и методики волейбола РГУФКСМиТ представляли на турнире сразу шесть студентов, пятеро из которых завоевали золотые и серебряные медали. Об этом сообщили в пресс-службе вуза.</text:p>
      <text:p text:style-name="Text_20_body">Третьекурсники Павел Шустров и Алексей Гусев стали трёхкратными чемпионами континента среди молодёжи. В 1/8 финала россияне переиграли пару из Украины, в четвертьфинале обыграли соотечественников Николая Чухненкова и Никиту Эверта, в полуфинале прошли немцев, а в решающем матче оказались сильнее польской пары. Ещё один студент главного спортивного вуза страны Дмитрий Веретюк в паре с Алексеем Архиповым остановился на первой стадии турнира.</text:p>
      <text:p text:style-name="Text_20_body">В женской сетке РГУФКСМиТ также был представлен тремя игроками. Первокурсница Мария Бочарова и студентка второго курса Мария Воронина играли в одном дуэте, а Александра Ганенко (4 курс) была в паре с Анастасией Фроловой. Бочарова и Воронина по дороге в финал уверенно разобрались с соперницами из Словении, Испании и Швейцарии.</text:p>
      <text:p text:style-name="Text_20_body">— Пара Ганенко/Фролова тоже добрались до решающего матча переиграв пары из Испании, Германии и Украины. В борьбе за золото Ганенко и Фролова оказались сильнее — 21:19, 21:17 — и завоевали свой первый совместный титул на европейской арене. Бочарова и Воронина выиграли серебряные награды, — говорится в сообщении.</text:p>
      <text:p text:style-name="Text_20_body"><text:line-break/></text:p>
      <text:p text:style-name="Text_20_body">Адрес страницы: <text:a xlink:type="simple" xlink:href="http://v-izm.mos.ru/presscenter/news/detail/9316232.html" office:name=""><text:span text:style-name="Definition">http://v-izm.mos.ru/presscenter/news/detail/9316232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5T21:11:18Z</meta:creation-date>
    <dc:date>2023-07-05T21:11:18Z</dc:date>
  </office:meta>
</office:document-meta>
</file>