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осточном-округе-акция-бессмертный-полк-состоится-онлайн"/>В Восточном округе акция «Бессмертный полк» состоится онлайн<text:bookmark-end text:name="в-восточном-округе-акция-бессмертный-полк-состоится-онлайн"/></text:h>
      <text:p text:style-name="First_20_paragraph">07.05.2020</text:p>
      <text:p text:style-name="Text_20_body"><text:span text:style-name="T1">Из-за ограничений в связи с коронавирусом традиционная акция «Бессмертный полк» пройдёт онлайн. Сейчас создаётся единая база участников Великой Отечественной войны и их родственников с символикой акции. Об этом сообщает пресс-служба окружной префектуры.</text:span></text:p>
      <text:p text:style-name="Text_20_body">На основе этой базы к празднику будет сформирован видеоряд, который мы сможем увидеть сразу на множестве площадок: в онлайн-кинотеатре OKKO, на портале «Бессмертного полка России» и на более чем 200 медиаэкранах Москвы.</text:p>
      <text:p text:style-name="Text_20_body">Как рассказали в пресс-службе Всероссийского общественного движения (ВОД) «Волонтёры Победы», до 9 мая добровольцы будут обрабатывать поступающие фотографии и другие материалы. Также активистам предстоит научиться работать онлайн с интернет-порталом «Банк памяти» и познакомиться со специальным курсом по истории Великой Отечественной войны.</text:p>
      <text:p text:style-name="Text_20_body">Начало онлайн-трансляции акции «Бессмертный полк» в регионах РФ — 9 мая в 11.00 по местному времени. Праздник начнётся на Дальнем Востоке, и постепенно будет переходить по часовым поясам от региона к региону. В 19.00 пройдёт минута молчания в память о погибших в Великой Отечественной войне. Её можно поддержать, не покидая квартиры: просто выйдите на балкон или выгляните в окно с фотографией вашего героя.</text:p>
      <text:p text:style-name="Text_20_body">«Бессмертный полк» открыл горячую линию по вопросам проведения акции. Вы можете позвонить по тел. 8(800)201–9450. Чтобы присоединиться к онлайн-шествию, нужно зайти на сайт www.2020.polkrf.ru, загрузить фотографию своего героя и заполнить анкету об этом человеке.</text:p>
      <text:section text:name="player"/>
      <text:h text:style-name="Heading_20_1" text:outline-level="1"><text:bookmark-start text:name="произошла-ошибка."/>Произошла ошибка.<text:bookmark-end text:name="произошла-ошибка."/></text:h>
      <text:p text:style-name="First_20_paragraph"><text:a xlink:type="simple" xlink:href="https://www.youtube.com/watch?v=4HrTVnd0CwU" office:name=""><text:span text:style-name="Definition">Включите JavaScript в браузере или посмотрите видео на странице www.youtube.com</text:span></text:a>.</text:p>
      <text:p text:style-name="Text_20_body"><text:line-break/></text:p>
      <text:p text:style-name="Text_20_body">Адрес страницы: <text:a xlink:type="simple" xlink:href="http://v-izm.mos.ru/presscenter/news/detail/8880336.html" office:name=""><text:span text:style-name="Definition">http://v-izm.mos.ru/presscenter/news/detail/8880336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7T17:25:17Z</meta:creation-date>
    <dc:date>2025-02-27T17:25:17Z</dc:date>
  </office:meta>
</office:document-meta>
</file>