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ивные-измайловцы-помогут-выбрать-график-работы-катков"/>Активные измайловцы помогут выбрать график работы катков<text:bookmark-end text:name="активные-измайловцы-помогут-выбрать-график-работы-катков"/></text:h>
      <text:p text:style-name="First_20_paragraph">27.10.2016</text:p>
      <text:p text:style-name="Text_20_body">Новое голосование стартовало 27 октября на интернет-портале «Активный гражданин».</text:p>
      <text:p text:style-name="Text_20_body">Пользователям проекта, и в том числе активным жителям района Восточное Измайлово, предлагается выбрать удобный режим работы столичных катков, которые расположены в разных округах города, и в том числе в Восточном.</text:p>
      <text:p text:style-name="Text_20_body">В пресс-службе проекта «Активный гражданин» сообщили, что в новом голосовании пользователи проекта смогут выбрать катки, ближайшие к своему дому, и определиться с тем, какой именно график работы ледовых площадок является для них наиболее удобным.</text:p>
      <text:p text:style-name="Text_20_body">Не впервые такой опрос проводится в «Активном гражданине». В прошлом году пользователи проекта помогли определить большинством голосов наиболее удобное время, когда доступны катки – любимое зимнее развлечение. Тогда москвичи выбрали время с 9:00 до 23:00. </text:p>
      <text:p text:style-name="Text_20_body"><text:line-break/></text:p>
      <text:p text:style-name="Text_20_body">Адрес страницы: <text:a xlink:type="simple" xlink:href="http://v-izm.mos.ru/presscenter/news/detail/4059061.html" office:name=""><text:span text:style-name="Definition">http://v-izm.mos.ru/presscenter/news/detail/4059061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09:38:48Z</meta:creation-date>
    <dc:date>2023-08-22T09:38:48Z</dc:date>
  </office:meta>
</office:document-meta>
</file>