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жанам-приглянулся-новый-облик-бульварного-кольца"/>Горожанам приглянулся новый облик Бульварного кольца<text:bookmark-end text:name="горожанам-приглянулся-новый-облик-бульварного-кольца"/></text:h>
      <text:p text:style-name="First_20_paragraph">26.10.2016</text:p>
      <text:p text:style-name="Text_20_body">Более 170 из 204 тысяч горожан, принявших участие в голосовании на портале «Активный гражданин», положительно оценили работы по благоустройству Бульварного кольца, которые затронули участок от Покровки до Арбатской площади, сообщает mos.ru.</text:p>
      <text:p text:style-name="Text_20_body">В рамках программы «Моя улица» здесь организован единый пешеходный маршрут. Фасады домов очищены от излишней рекламы, бульвары украшены ретро-фонарями, лавочками и урнами, убраны под землю коммуникации, чтобы очистить воздушное пространство от груды нависающих проводов.</text:p>
      <text:p text:style-name="Text_20_body">1,33 процента горожан, поставивших благоустройству оценку «удовлетворительно», высказали пожелание о создании ограждений, препятствующих парковке автомобилистов на тротуаре и велодорожке, и проведении дополнительного озеленения. К слову, высадка новых деревьев уже значится в планах по благоустройству кольцевой дороги.</text:p>
      <text:p text:style-name="Text_20_body"><text:a xlink:type="simple" xlink:href="https://www.mos.ru/city/projects/mystreetitogi2016/" office:name=""><text:span text:style-name="Definition">Подробности программы «Моя улица» можно узнать на страницах спецпроекта mos.ru</text:span></text:a>.</text:p>
      <text:p text:style-name="Text_20_body">Фото: сайт mos.ru.</text:p>
      <text:p text:style-name="Text_20_body"><text:line-break/></text:p>
      <text:p text:style-name="Text_20_body">Адрес страницы: <text:a xlink:type="simple" xlink:href="http://v-izm.mos.ru/presscenter/news/detail/4049408.html" office:name=""><text:span text:style-name="Definition">http://v-izm.mos.ru/presscenter/news/detail/4049408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38:51Z</meta:creation-date>
    <dc:date>2023-08-22T09:38:51Z</dc:date>
  </office:meta>
</office:document-meta>
</file>