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грамму-летнего-фестиваля-московское-варенье-определят-на-портале-активный-гражданин"/>Программу летнего фестиваля «Московское варенье» определят на портале «Активный гражданин»<text:bookmark-end text:name="программу-летнего-фестиваля-московское-варенье-определят-на-портале-активный-гражданин"/></text:h>
      <text:p text:style-name="First_20_paragraph">10.06.2016</text:p>
      <text:p text:style-name="Text_20_body"><text:line-break/></text:p>
      <text:p text:style-name="Text_20_body">Как сообщили в пресс-службе портала «Активный гражданин», через месяц в столице стартует фестиваль «Московское варенье».</text:p>
      <text:p text:style-name="Text_20_body">На портале «Активный гражданин», который был создан по личному поручению мэра Москвы Сергея Собянина, неравнодушные москвичи определят сами программу проведения фестиваля «Московское варенье». - Москва продолжает традицию проведения сезонных городских фестивалей, которые понравились горожанам и получили от них высокие оценки. Буквально через месяц в столице пройдет сладкий фестиваль «Московское варенье». На большинстве городских площадках, пешеходных зонах и парках установят множество инсталляций и арт-объектов.</text:p>
      <text:p text:style-name="Text_20_body">Стоит отметить, что в этом году программу проведения сладкого фестиваля «Московское варенье» разработают и утвердят сами москвичи, голосую на портале «Активный граждани». – На выбор «активным москвичам» предлагается несколько вариантов ответов: концерты, анимационные программы для детей и взрослых, спортивные соревнования, подвижные игры и конкурсы. Кроме того, пользователи портала могут предложить и свои идеи. </text:p>
      <text:p text:style-name="Text_20_body"><text:line-break/></text:p>
      <text:p text:style-name="Text_20_body">Адрес страницы: <text:a xlink:type="simple" xlink:href="http://v-izm.mos.ru/presscenter/news/detail/3125561.html" office:name=""><text:span text:style-name="Definition">http://v-izm.mos.ru/presscenter/news/detail/3125561.html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09:39:04Z</meta:creation-date>
    <dc:date>2023-08-22T09:39:04Z</dc:date>
  </office:meta>
</office:document-meta>
</file>