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треты-активных-граждан-москвы-появятся-в-вагонах-метро"/>Портреты «активных» граждан Москвы появятся в вагонах метро<text:bookmark-end text:name="портреты-активных-граждан-москвы-появятся-в-вагонах-метро"/></text:h>
      <text:p text:style-name="First_20_paragraph">18.04.2016</text:p>
      <text:p text:style-name="Text_20_body"><text:line-break/></text:p>
      <text:p text:style-name="Text_20_body">По случаю двухлетия портала «Активный гражданин», в мае в вагонах московского метро появятся портреты пользователей портала «Активный гражданин». Акция проводится совместно с ГУП «Московский метрополитен». Об этом сообщает пресс-служба портала «Активный гражданин».</text:p>
      <text:p text:style-name="Text_20_body">«Начиная с сегодняшнего дня, стартовал прием заявок от желающих принять участие. В мае 2016 года в вагонах поездов московского метрополитена появятся портреты пользователей портала «Активный гражданин» с рассказами о том, каких результатов им удалось достичь за два года работы проекта. Для того чтобы принять участие в данном проекте, необходимо за последние 2 месяца принять участие не менее чем в пяти голосованиях», - сообщили в пресс-службе портала «Активный гражданин». – Все присланные фотографии и тексты будут рассмотрены профессиональными фото- и литературными редакторами. Чьи портреты и высказывания появятся на стенах вагонов кольцевой линии столичного метро, определит генератор случайных чисел.</text:p>
      <text:p text:style-name="Text_20_body">Напомним, что в столичном метро зародилась добрая традиция. В прошлом году, тематические поезда были запущены в честь 80-летния ГУП «Московский метрополитен». «Главная цель этих проектов – добавить ярких красок в повседневную жизнь горожан и показать. Кроме того, пассажиры должны понять, что столичный метрополитен в первую очередь это общественное пространство», - пояснили в пресс-службе ГУП «Московский метрополитен». – В настоящее время в московском метрополитене курсируют 14 тематических поездов.</text:p>
      <text:p text:style-name="Text_20_body"><text:line-break/></text:p>
      <text:p text:style-name="Text_20_body">Адрес страницы: <text:a xlink:type="simple" xlink:href="http://v-izm.mos.ru/presscenter/news/detail/2806534.html" office:name=""><text:span text:style-name="Definition">http://v-izm.mos.ru/presscenter/news/detail/2806534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9:39:10Z</meta:creation-date>
    <dc:date>2023-08-22T09:39:10Z</dc:date>
  </office:meta>
</office:document-meta>
</file>