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агонах-поездов-столичного-метро-появятся-фото-участников-проекта-активный-гражданин"/>В вагонах поездов столичного метро появятся фото участников проекта «Активный гражданин»<text:bookmark-end text:name="в-вагонах-поездов-столичного-метро-появятся-фото-участников-проекта-активный-гражданин"/></text:h>
      <text:p text:style-name="First_20_paragraph">06.04.2016</text:p>
      <text:p text:style-name="Text_20_body"><text:line-break/></text:p>
      <text:p text:style-name="Text_20_body">Как сообщили в пресс-службе портала «Активный гражданин», в мае 2016 года на вагонах поездов столичного метро, которые курсируют на кольцевой линии, появятся фотографии активных участников проекта «Активный гражданин».</text:p>
      <text:p text:style-name="Text_20_body">В Москве стартует акция «Портрет в метро». Акция будет проводиться совместно с ГУП «Московский метрополитен» и порталом «Активный гражданин». В свою очередь в пресс-службе ГУП «Московский метрополитен прокомментировал реализацию данного проекта. «Нами запланирована акция, в ходе которой в Московском метро появятся необычные вагоны. Активные пользователи портала «Активный гражданин» расскажут о том, почему участвуют в проекте и каких результатов им удалось достичь», - пояснили в пресс-службе ГУП «Московский метрополитен».</text:p>
      <text:p text:style-name="Text_20_body">Отметим, что прием заявок стартует 18 апреля. Пользователи портала могут прислать свои уникальные фотографии и высказывания в электронном виде.</text:p>
      <text:p text:style-name="Text_20_body"><text:line-break/></text:p>
      <text:p text:style-name="Text_20_body">Адрес страницы: <text:a xlink:type="simple" xlink:href="http://v-izm.mos.ru/presscenter/news/detail/2717311.html" office:name=""><text:span text:style-name="Definition">http://v-izm.mos.ru/presscenter/news/detail/2717311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39:14Z</meta:creation-date>
    <dc:date>2023-08-22T09:39:14Z</dc:date>
  </office:meta>
</office:document-meta>
</file>