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80-участников-опроса-на-активном-гражданине-одобрили-проекты-программы-моя-улица"/>Более 80% участников опроса на "Активном гражданине" одобрили проекты программы "Моя улица"<text:bookmark-end text:name="более-80-участников-опроса-на-активном-гражданине-одобрили-проекты-программы-моя-улица"/></text:h>
      <text:p text:style-name="First_20_paragraph">17.03.2016</text:p>
      <text:p text:style-name="Text_20_body"><text:line-break/></text:p>
      <text:p text:style-name="Text_20_body">Неравнодушные москвичи на портале «Активный гражданин» поддержали проведение работ по благоустройству в центре города. Об этом сообщили в пресс-службе портала.</text:p>
      <text:p text:style-name="Text_20_body">Москвичи активно принимают участие во всех голосованиях, которые проводятся на портале «Активный гражданин». Большее количество респондентов выступают за продолжение работ в центре Москвы, ведь после благоустройства центр Москвы становится более комфортным и красивым. Стоит отметить, что жители района Восточное Измайлово принимают самое активное участие как в районных, так в окружных и городских голосованиях. Особое внимание стоит обратить на то, что в еще в 2014 году «Активные москвичи» стали выбирать улицы, на которых по их мнению необходимо провести благоустроительные работы. Ряд работ был проведен в 2015 году. Подведя итоги 2015 года, мэр Москвы Сергей Собянин сообщил тогда журналистам в ходе заседания Президиума Правительства Москвы, что и в 2016 году буду продолжены работы по благоустройства улиц, расположенных в центре Москвы.</text:p>
      <text:p text:style-name="Text_20_body">Мэр Москвы Сергей Собянин ранее сообщал, о том, что программа «Моя улица» будет проводится вплоть до 2018 года. За это время будут проведены работы по благоустройству ряда центральных улицы Москвы, а также вылетных магистралей.</text:p>
      <text:p text:style-name="Text_20_body">Если говорить о предстоящем голосовании, то в нем в течение недели уже приняло участие более 150 тысяч человек. Большинство москвичей хотят видеть благоустройство Садового кольца, Бульварного кольца, Нового Арбата и Тверской улице. Всего же во время голосования на портале «Активный гражданин» было рассмотрено более 600 тысяч предложений от неравнодушных москвичей.</text:p>
      <text:p text:style-name="Text_20_body">Так, москвичи поддержали проведение благоустроительных работ на Таганской улице, Новом Арбате и Малой Дмитровке. В среднем, более 80% москвичей оценили на «отлично» проведение работ по благоустройству.</text:p>
      <text:p text:style-name="Text_20_body"><text:line-break/></text:p>
      <text:p text:style-name="Text_20_body"><text:line-break/></text:p>
      <text:p text:style-name="Text_20_body">Адрес страницы: <text:a xlink:type="simple" xlink:href="http://v-izm.mos.ru/presscenter/news/detail/2611102.html" office:name=""><text:span text:style-name="Definition">http://v-izm.mos.ru/presscenter/news/detail/2611102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23:05:05Z</meta:creation-date>
    <dc:date>2023-05-12T23:05:05Z</dc:date>
  </office:meta>
</office:document-meta>
</file>