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добилась-значительных-успехов-в-решении-транспортных-проблем"/>Москва добилась значительных успехов в решении транспортных проблем<text:bookmark-end text:name="москва-добилась-значительных-успехов-в-решении-транспортных-проблем"/></text:h>
      <text:p text:style-name="First_20_paragraph">14.03.2016</text:p>
      <text:p text:style-name="Text_20_body"><text:line-break/></text:p>
      <text:p text:style-name="Text_20_body">Столичный градоначальник Сергей Собянин сегодня подвел итоги опроса, который был проведен среди москвичей Центром политических технологий. «По опросам москвичей транспортная проблема с первых мест переместилась на тринадцатое», - отметил Сергей Собянин.</text:p>
      <text:p text:style-name="Text_20_body">Сегодня мэр Москвы принял участие в заседании Президиума Государственного Совета, на котором был рассмотрен вопрос о транспортной безопасности в городе. Соответствующее сообщение Сергей Собянин разместил у себя на официальной странице в социальной сети «Вконтакте». Мэр Москвы Сергей Собянин отметил, что за последние пять лет удалось увеличить скорость движения в городе в среднем на 12-14%. «Я хочу отметить, что за это время количество автотранспорта в Москве увеличилось на 1 миллион», - сообщил мэр Москвы Сергей Собянин. – Кроме того, в последние годы в столице развивается система платных парковок, благодаря которой движение на затрудненных улицах было увеличено на 30%.</text:p>
      <text:p text:style-name="Text_20_body">Особое внимание глава города Москвы Сергей Собянин обратил на то, что за пятилетку было снижено количество дорожно-транспортных происшествий на 26%. Дополнительно столичный градоначальник отметил, что в текущем и в последующие годы будет активно развиваться транспортный комплекс города, а также будут проводиться работы по снижению аварийности и смертности на дорогах.</text:p>
      <text:p text:style-name="Text_20_body"><text:line-break/></text:p>
      <text:p text:style-name="Text_20_body">Адрес страницы: <text:a xlink:type="simple" xlink:href="http://v-izm.mos.ru/presscenter/news/detail/2596372.html" office:name=""><text:span text:style-name="Definition">http://v-izm.mos.ru/presscenter/news/detail/259637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09:18:22Z</meta:creation-date>
    <dc:date>2025-05-20T09:18:22Z</dc:date>
  </office:meta>
</office:document-meta>
</file>