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активном-гражданине-решат-что-украсит-освобожденные-территории-у-станций-метро"/>На «Активном гражданине» решат, что украсит освобожденные территории у станций метро<text:bookmark-end text:name="на-активном-гражданине-решат-что-украсит-освобожденные-территории-у-станций-метро"/></text:h>
      <text:p text:style-name="First_20_paragraph">24.02.2016</text:p>
      <text:p text:style-name="Text_20_body"><text:line-break/></text:p>
      <text:p text:style-name="Text_20_body">Обустройство зон Москвы, на которых недавно был снесен самострой, активные москвичи сами решат, как благоустроить территории возле станций московского метрополитена.</text:p>
      <text:p text:style-name="Text_20_body">Активные москвичи будут сами предлагать свои вариант оформления этих территорий Москвы. «Голосование будет проводится на портале «Активный гражданин», - сообщает пресс-служба портала «Активный гражданин». Для того, чтобы принять участие в голосовании для этого необходимо зайти на <text:a xlink:type="simple" xlink:href="https://ag.mos.ru/poll/view/1877" office:name=""><text:span text:style-name="Definition">сайт</text:span></text:a> и предложить свой вариант ответа. Напомним, что срок на добровольный демонтаж 97 из них истёк 8 февраля, после чего их начали разбирать силами городских служб.</text:p>
      <text:p text:style-name="Text_20_body"><text:line-break/></text:p>
      <text:p text:style-name="Text_20_body">Адрес страницы: <text:a xlink:type="simple" xlink:href="http://v-izm.mos.ru/presscenter/news/detail/2548327.html" office:name=""><text:span text:style-name="Definition">http://v-izm.mos.ru/presscenter/news/detail/2548327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9:40:33Z</meta:creation-date>
    <dc:date>2023-08-22T09:40:33Z</dc:date>
  </office:meta>
</office:document-meta>
</file>