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восточного-измайлова-выберут-на-портале-активный-гражданин-где-благоустроить-детскую-площадку"/>Жители Восточного Измайлова выберут на портале «Активный гражданин», где благоустроить детскую площадку<text:bookmark-end text:name="жители-восточного-измайлова-выберут-на-портале-активный-гражданин-где-благоустроить-детскую-площадку"/></text:h>
      <text:p text:style-name="First_20_paragraph">05.02.2016</text:p>
      <text:p text:style-name="Text_20_body"><text:line-break/></text:p>
      <text:p text:style-name="Text_20_body">Голосование по благоустройству московских районов проводится на портале «Активный гражданин». В честности, жителям района Восточное Измайлово предложено решить, по какому из предложенных адресов необходимо благоустроить детскую площадку в 2016 году.</text:p>
      <text:p text:style-name="Text_20_body">Выбрать надо из трех адресов: ул. 15-я Парковая, д. 23; ул. 16-я Парковая, д. 18; ул. 16-я Парковая, д. 27. Предложены также такие варианты ответов, как: проводить благоустройство не нужно; затрудняюсь ответить; этот вопрос должны решать специалисты.</text:p>
      <text:p text:style-name="Text_20_body">Кроме того, жителям предлагается определить, для детей какого возраста необходимо оборудовать площадку: до 3-х лет; от 3-х до 7 лет; старше 7 лет. Есть и такие варианты ответов, как затрудняюсь ответить; этот вопрос должны решать специалисты.</text:p>
      <text:p text:style-name="Text_20_body">Напомним, что работы по благоустройству будут выполнены, в том числе на средства, полученные от платных парковок. В Восточном Измайлове зона платной парковки введена в конце декабря 2015 года у станции метро «Первомайская» на 9-й Парковой ул. от Нижней Первомайской до Первомайской ул.</text:p>
      <text:p text:style-name="Text_20_body">О том, как жители <text:a xlink:type="simple" xlink:href="http://v-izm.vaonews.ru/?p=14392" office:name=""><text:span text:style-name="Definition">выбрали место</text:span></text:a> встречи главы управы района с населением в феврале, читайте на сайте газеты «Восточное Измайлово».</text:p>
      <text:p text:style-name="Text_20_body"><text:line-break/></text:p>
      <text:p text:style-name="Text_20_body">Адрес страницы: <text:a xlink:type="simple" xlink:href="http://v-izm.mos.ru/presscenter/news/detail/2494901.html" office:name=""><text:span text:style-name="Definition">http://v-izm.mos.ru/presscenter/news/detail/249490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40:37Z</meta:creation-date>
    <dc:date>2023-08-22T09:40:37Z</dc:date>
  </office:meta>
</office:document-meta>
</file>