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москвичи-поддержали-идею-контейнерного-озеленения-улиц-города"/>"Активные" москвичи поддержали идею контейнерного озеленения улиц города<text:bookmark-end text:name="активные-москвичи-поддержали-идею-контейнерного-озеленения-улиц-города"/></text:h>
      <text:p text:style-name="First_20_paragraph">03.02.2016</text:p>
      <text:p text:style-name="Text_20_body"><text:line-break/></text:p>
      <text:p text:style-name="Text_20_body">Подведя итоги голосования на портале «Активный гражданин», в котором приняло участие более 275 тысяч человек выяснилось, что порядка 70% респондентов хотят, чтобы высаживали деревья в кадках.</text:p>
      <text:p text:style-name="Text_20_body">Порядка 20% участников опроса решили, что деревья необходимо высаживать в открытый грунт. Нашлись и такие, кто решил не высаживать деревья вообще, а сделать больше пешеходного пространства для людей. 4% респондентов переложили всю ответственность на специалистов.</text:p>
      <text:p text:style-name="Text_20_body">В свою очередь портал управы района Восточное Измайлово сообщает, что эксперимент по контейнерному озеленению города стартовал в 2013 году. </text:p>
      <text:p text:style-name="Text_20_body"><text:line-break/></text:p>
      <text:p text:style-name="Text_20_body">Адрес страницы: <text:a xlink:type="simple" xlink:href="http://v-izm.mos.ru/presscenter/news/detail/2487173.html" office:name=""><text:span text:style-name="Definition">http://v-izm.mos.ru/presscenter/news/detail/2487173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40:43Z</meta:creation-date>
    <dc:date>2023-08-22T09:40:43Z</dc:date>
  </office:meta>
</office:document-meta>
</file>