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бесплатная-парковка-по-воскресеньям-и-праздникам-будет-действовать-постоянно"/>В Москве бесплатная парковка по воскресеньям и праздникам будет действовать постоянно<text:bookmark-end text:name="в-москве-бесплатная-парковка-по-воскресеньям-и-праздникам-будет-действовать-постоянно"/></text:h>
      <text:p text:style-name="First_20_paragraph">22.12.2015</text:p>
      <text:p text:style-name="Text_20_body"><text:line-break/></text:p>
      <text:p text:style-name="Text_20_body">Сегодня, Мэр Москвы Сергей Собянин в ходе заседания Президиума Правительства Москвы сообщил о том, что в столице бесплатная парковка по воскресеньям и праздникам будет действовать постоянно.</text:p>
      <text:p text:style-name="Text_20_body">«Жители и гости Москвы смогут пользоваться всеми городскими парковками в воскресные дни и праздничные дни бесплатно», - сообщил мэр Москвы С.Собянин – Мы проводили эксперимент по поводу бесплатной парковки по воскресеньям и праздникам, праздничным дням. Эксперимент показал, что это было правильное решение. Предлагается закрепить эту систему на постоянной основе.</text:p>
      <text:p text:style-name="Text_20_body">Мэр Москвы Собянин напомни, что эксперимент, в рамках которого парковку в Москве по праздникам и выходным сделали бесплатной, стартовал в столице в мае 2014 года, а позже перенесен и на 2015 год.</text:p>
      <text:p text:style-name="Text_20_body">«Предлагается закрепить эту систему на постоянной основе. Естественно, с 1 по 10 января парковка будет бесплатной», - подчеркнул мэр Москвы. Как стало позже известно, с 1 по 10 января 2015 года столичное правительство утвердило соответствующим распоряжением, что парковки будут бесплатны, а также это будет действовать постоянно.</text:p>
      <text:p text:style-name="Text_20_body"><text:line-break/></text:p>
      <text:p text:style-name="Text_20_body">Адрес страницы: <text:a xlink:type="simple" xlink:href="http://v-izm.mos.ru/presscenter/news/detail/2394162.html" office:name=""><text:span text:style-name="Definition">http://v-izm.mos.ru/presscenter/news/detail/239416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7:04:46Z</meta:creation-date>
    <dc:date>2023-06-13T07:04:46Z</dc:date>
  </office:meta>
</office:document-meta>
</file>