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москвичи-смогут-посетить-военный-парад-на-красной-площади-7-ноября"/>"Активные" москвичи смогут посетить военный парад на Красной площади 7 ноября<text:bookmark-end text:name="активные-москвичи-смогут-посетить-военный-парад-на-красной-площади-7-ноября"/></text:h>
      <text:p text:style-name="First_20_paragraph">29.10.2015</text:p>
      <text:p text:style-name="Text_20_body"><text:line-break/></text:p>
      <text:p text:style-name="Text_20_body"><text:line-break/></text:p>
      <text:p text:style-name="Text_20_body">На портале "Активный гражданин", участникам опросов предлагается обменять накопленные баллы на приглашения на военный парад, который пройдет 7 ноября на Красной площади. Пресс-служба портала сообщает, что на военный парад подготовлено ограниченное количество билетов. "Для участников опроса, мы подготовили 200 приглашений", - подчеркнули в пресс-службе.</text:p>
      <text:p text:style-name="Text_20_body">Отметим, что 7 ноября по брусчатке пройдутся кадеты, рота почетного караула, суворовцы, войска Московского военного гарнизона, кавалеристы президентского полка и военный оркестр Министерства обороны Российской Федерации. Кроме того, в военном параде примет участие военная техника времен ВОВ, а также современная техника", - сообщили в пресс-службе. - Все приглашения поступят в магазин "поощрений" портала "Активный гражданин 30 октября в 12.00 по московскому времени. Стоить будет билет - 711 баллов. Необходимо отметить, что билеты невозможно будет приобрести в другом месте.</text:p>
      <text:p text:style-name="Text_20_body">Напомним, что "активные" москвичи имели уникальную возможность посетить репетицию парада и сам парад, который прошел на Красной площади 9 мая 2015 года парад, посвященный 70-летию Победы в Великой Отечественной войне.</text:p>
      <text:p text:style-name="Text_20_body"><text:line-break/></text:p>
      <text:p text:style-name="Text_20_body">Адрес страницы: <text:a xlink:type="simple" xlink:href="http://v-izm.mos.ru/presscenter/news/detail/2266296.html" office:name=""><text:span text:style-name="Definition">http://v-izm.mos.ru/presscenter/news/detail/2266296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5T19:49:38Z</meta:creation-date>
    <dc:date>2023-06-15T19:49:38Z</dc:date>
  </office:meta>
</office:document-meta>
</file>