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ктивные-москвичи-решат-какие-улицы-будут-благоустроены-в-2016-году"/>"Активные" москвичи решат какие улицы будут благоустроены в 2016 году<text:bookmark-end text:name="активные-москвичи-решат-какие-улицы-будут-благоустроены-в-2016-году"/></text:h>
      <text:p text:style-name="First_20_paragraph">28.10.2015</text:p>
      <text:p text:style-name="Text_20_body"><text:line-break/></text:p>
      <text:p text:style-name="Text_20_body"><text:line-break/></text:p>
      <text:p text:style-name="Text_20_body">На портале "Активный гражданин" стартовал опрос, в ходе которого сами москвичи определят какие улицы необходимо благоустроить в 2016 году.</text:p>
      <text:p text:style-name="Text_20_body">Так, участникам электронного референдума на выбор предлагаются следующие улицы: Волхонка, Новый Арбат, Знаменка, Петровка, Малая Дмитровка, Воронцово поле, Татарская, Садовническая. Необходимо отметить, что пользователи портала "Активный гражданин" могут предложить и свой вариант ответа.</text:p>
      <text:p text:style-name="Text_20_body">В данном опросе будет рассмотрено и решение о включении в программу "Моя улица", которая в столице продолжится в 2016 году, проведение благоустроительных работ по Бульварному и Садовому кольцу.</text:p>
      <text:p text:style-name="Text_20_body">Как отмечает портал "Активный гражданин", в опросе будет и рассмотрено проведение благоустройства набережных вдоль Москвы-реки. Здесь участники электронного референдума смогут предложить также свой вариант ответа или выбрать из имеющегося списка. В списке значатся: Кадашевская набережная, Якиманская набережная, Кремлевская набережная, ул. Моховая, Театральный проезд, Китайгородский проезд, а также Космодамианская и Озерковская набережные.</text:p>
      <text:p text:style-name="Text_20_body">Отметим, что программа "Моя улица" была запущена в 2015 году. Основной её задачей стало приведение в узнаваемый и комфортный вид столичные улицы. Кроме того, на портале "Активный гражданин" уже были рассмотрены в 2015 году проекты благоустройства центральных столичных улиц. Активные москвичи просили город обновить светильники, установить побольше скамеек, а также высадить кустарники.</text:p>
      <text:p text:style-name="Text_20_body"><text:line-break/></text:p>
      <text:p text:style-name="Text_20_body">Адрес страницы: <text:a xlink:type="simple" xlink:href="http://v-izm.mos.ru/presscenter/news/detail/2261191.html" office:name=""><text:span text:style-name="Definition">http://v-izm.mos.ru/presscenter/news/detail/2261191.html</text:span></text:a></text:p>
      <text:p text:style-name="Text_20_body"><text:a xlink:type="simple" xlink:href="http://v-izm.mos.ru" office:name=""><text:span text:style-name="Definition">Управа района Восточ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09:41:13Z</meta:creation-date>
    <dc:date>2023-08-22T09:41:13Z</dc:date>
  </office:meta>
</office:document-meta>
</file>