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енсионер-имеет-право-выбора-доставочной-организации-для-получения-пенсии"/>Пенсионер имеет право выбора доставочной организации для получения пенсии<text:bookmark-end text:name="пенсионер-имеет-право-выбора-доставочной-организации-для-получения-пенсии"/></text:h>
      <text:p text:style-name="First_20_paragraph">11.06.2015</text:p>
      <text:p text:style-name="Text_20_body"><text:line-break/></text:p>
      <text:p text:style-name="Text_20_body">Оформляя пенсию, каждый гражданин должен знать, что имеет право выбора организации, которая будет осуществлять доставку его пенсии. Это может быть кредитная организация (банк), организация почтовой связи и иная организация, занимающаяся доставкой пенсий. При этом территориальным органом Пенсионного фонда с данными организациями должен быть заключен соответствующий договор, типовая форма которого утверждена Министерством труда и социальной защиты РФ. Сам же пенсионер, выбрав доставочную организацию, должен подать в территориальный орган ПФР заявление о доставке пенсии – в нашем случае это территориальный орган Отделения Пенсионного фонда по г. Москве и Московской области, который организует доставку пенсии в соответствии с законодательством РФ. При этом в территориальном органе ПФР пенсионеру будут сделаны разъяснения об организациях, осуществляющих доставку, с которыми договоры уже заключены.</text:p>
      <text:p text:style-name="Text_20_body">Если пенсионер изъявляет желание получать пенсию через организацию, с которой договор не заключен, рассмотрение заявления пенсионера о доставке пенсии приостанавливается до заключения договора между территориальным органом ПФР и выбранной пенсионером организацией, осуществляющей доставку, но не более чем на 3 месяца. При этом в заявлении о доставке пенсии гражданин должен указать организацию, которая будет доставлять ему пенсию на период заключения договора.</text:p>
      <text:p text:style-name="Text_20_body">Отделением ПФР по г. Москве и Московской области проводится большая работа по заключению договоров о доставке пенсии с максимально большим количеством кредитных организаций на территории Москвы и Московской области, которые отвечают финансовым, экономическим и иным требованиям, изложенным в федеральном законодательстве, и условиям в соответствии с Правилами выплаты пенсии от 17.11.2014, утвержденными Министерством труда и соцзащиты.</text:p>
      <text:p text:style-name="Text_20_body">На сегодняшний день Отделением ПФР по г. Москве и Московской области заключены договоры о сотрудничестве со следующими банками:</text:p>
      <text:p text:style-name="Text_20_body">ОАО АВТОВАЗБАНК, ОАО «АК Банк», ОАО «АБ «РОССИЯ», АКБ «Банк Москвы», ЗАО АКБ «Военно-промышленный банк», ОАО Банк «Возрождение», ОАО «Газэнергобанк», ОАО КБ «ЕвроситиБанк», ОАО КБ «Еврокоммерц», ЗАО АБ «ИНТЕРПРОГРЕССБАНК», ОАО АКБ «Инвестторгбанк», ОАО АКБ «Крыловский», ОАО АК «МЕЖТОПЭНЕРГОБАНК», ЗАО «БИНБАНК кредитные карты», ОАО АКБ «Московский Индустриальный Банк», ОАО «Россельхозбанк», ЗАО «Солид Банк», ООО ИКБ «Совкомбанк», Московский банк ОАО «Сбербанк России», ЗАО АКБ «ТРАНСКАПИТАЛБАНК», ОАО «УРАЛСИБ», ОАО «Росгосстрах», ЗАО «РУССКИЙ СТРОИТЕЛЬНЫЙ БАНК»</text:p>
      <text:p text:style-name="Text_20_body">и доставочными организациями: УФПС г. Москвы – Филиал ФГУП «Почта России», УФПС Московской области – Филиал ФГУП «Почта России».</text:p>
      <text:p text:style-name="Text_20_body"><text:line-break/></text:p>
      <text:p text:style-name="Text_20_body">Адрес страницы: <text:a xlink:type="simple" xlink:href="http://v-izm.mos.ru/presscenter/news/detail/1931278.html" office:name=""><text:span text:style-name="Definition">http://v-izm.mos.ru/presscenter/news/detail/1931278.html</text:span></text:a></text:p>
      <text:p text:style-name="Text_20_body"><text:a xlink:type="simple" xlink:href="http://v-izm.mos.ru" office:name=""><text:span text:style-name="Definition">Управа района Восточное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7T05:04:09Z</meta:creation-date>
    <dc:date>2023-06-07T05:04:09Z</dc:date>
  </office:meta>
</office:document-meta>
</file>