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60-москвичей-знают-о-возможности-обжалования-штрафа-при-помощи-специального-сайта"/>Почти 60% москвичей знают о возможности обжалования штрафа при помощи специального сайта<text:bookmark-end text:name="почти-60-москвичей-знают-о-возможности-обжалования-штрафа-при-помощи-специального-сайта"/></text:h>
      <text:p text:style-name="First_20_paragraph">01.05.2015</text:p>
      <text:p text:style-name="Text_20_body">Проект «Активный гражданин» спросил у горожан, знают ли они о своем праве обжаловать наложенный штраф за неправильную стоянку через Интернет.</text:p>
      <text:p text:style-name="Text_20_body">В опросе приняло участие более 303 тысяч человек, которые подтвердили, что знают о существовании сайта «Автокод», который предоставляет возможность подать заявление на обжалование наложенного штрафа за неправильную стоянку или остановку под знаком.</text:p>
      <text:p text:style-name="Text_20_body">С декабря 2014 года, как начал свою работу сайт avtokod.mos.ru, поступило более четырех тысяч заявлений на обжалование штрафа, наложенного Московской административной дорожной инспекцией. На сегодняшний день 3,5 тысячи обращений рассмотрено.</text:p>
      <text:p text:style-name="Text_20_body">Обжаловать штраф можно, если остановка была вынужденной, если неправильно указан номер государственного знака автомобиля, если запрещающий знак находился вне зоны видимости.</text:p>
      <text:p text:style-name="Text_20_body"><text:line-break/></text:p>
      <text:p text:style-name="Text_20_body">Адрес страницы: <text:a xlink:type="simple" xlink:href="http://v-izm.mos.ru/presscenter/news/detail/1815486.html" office:name=""><text:span text:style-name="Definition">http://v-izm.mos.ru/presscenter/news/detail/1815486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1T21:51:48Z</meta:creation-date>
    <dc:date>2025-05-11T21:51:48Z</dc:date>
  </office:meta>
</office:document-meta>
</file>