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москве-и-московской-области-началась-отчетная-кампания-плательщиков-страховых-взносов-в-пфр"/>По Москве и Московской области началась отчетная кампания плательщиков страховых взносов в ПФР<text:bookmark-end text:name="по-москве-и-московской-области-началась-отчетная-кампания-плательщиков-страховых-взносов-в-пфр"/></text:h>
      <text:p text:style-name="First_20_paragraph">13.04.2015</text:p>
      <text:p text:style-name="Text_20_body"><text:line-break/></text:p>
      <text:p text:style-name="Text_20_body">&gt; В 2015 году прекратили свое действие пониженные тарифы (и соответствующие коды категорий застрахованных лиц), установленные для применения в 2012 - 2014 годах для плательщиков страховых взносов, указанных в пункте 1-3 и пункте 7 части 1 статьи 58 Федерального закона от 24 июля 2009 г. № 212-ФЗ «О страховых взносах в Пенсионный фонд Российской Федерации, Фонд социального страхования Российской Федерации, Федеральный фонд обязательного медицинского страхования» (далее – Федеральный закон № 212-ФЗ):</text:p>
      <text:p text:style-name="Text_20_body">o для сельскохозяйственных товаропроизводителей, отвечающих критериям, указанным в статье 346.2 Налогового кодекса Российской Федерации;</text:p>
      <text:p text:style-name="Text_20_body">o для организаций народных художественных промыслов;</text:p>
      <text:p text:style-name="Text_20_body">o семейных (родовых) общин коренных малочисленных народов Севера, Сибири и Дальнего Востока Российской Федерации, занимающихся традиционными отраслями хозяйствования;</text:p>
      <text:p text:style-name="Text_20_body">o для организаций и индивидуальных предпринимателей, применяющих единый сельскохозяйственный налог;</text:p>
      <text:p text:style-name="Text_20_body">o для плательщиков страховых взносов, производящих выплаты и иные вознаграждения физическим лицам, являющимся инвалидами I, II или III группы, - в отношении указанных выплат и вознаграждений;</text:p>
      <text:p text:style-name="Text_20_body">o для общественных организаций инвалидов;</text:p>
      <text:p text:style-name="Text_20_body">o для организаций, уставный капитал которых полностью состоит из вкладов общественных организаций инвалидов;</text:p>
      <text:p text:style-name="Text_20_body">o для плательщиков страховых взносов - российских организаций и индивидуальных предпринимателей, осуществляющих производство, выпуск в свет (в эфир) и (или) издание средств массовой информации (за исключением средств массовой информации, специализирующихся на сообщениях и материалах рекламного и (или) эротического характера);</text:p>
      <text:p text:style-name="Text_20_body">&gt; Внесены изменения в статью 58.2 Федерального закона № 212-ФЗ в части отмены с 1 января 2015 года предельной величины базы для начисления страховых взносов на обязательное медицинское страхование;</text:p>
      <text:p text:style-name="Text_20_body">&gt; Федеральным законом от 28 июня 2014 года № 188-ФЗ (внесением изменений в статью 7 Федерального закона от 15 декабря 2001 года № 167-ФЗ) исключена норма, оговаривающая необходимый для уплаты страховых взносов</text:p>
      <text:p text:style-name="Text_20_body">шестимесячный срок заключения трудовых договоров, с иностранными гражданами и лицами без гражданства, постоянно или временно проживающими на территории Российской Федерации – обязательство уплаты страховых взносов не зависит от срока заключения договора.</text:p>
      <text:p text:style-name="Text_20_body">Пенсионный фонд также напоминает, что с 1 января 2015 года Единую отчетность необходимо представлять в территориальные органы ПФР ежеквартально не позднее 15-го числа второго календарного месяца в бумажном виде, а в форме электронного документа – не позднее 20 числа второго календарного месяца следующего за отчетным периодом (кварталом, полугодием, девятью месяцами и календарным годом). Если последний день срока приходится на выходной или нерабочий праздничный день, то днем окончания срока считается ближайший следующий за ним рабочий день.</text:p>
      <text:p text:style-name="Text_20_body">Указанная норма предполагает продление срока представления отчетности для плательщиков, представляющих отчетность в электронном виде. Если численность сотрудников превышает 25 человек, отчетность необходимо представлять в электронном виде с электронной подписью.</text:p>
      <text:p text:style-name="Text_20_body">Таким образом, последними датами сдачи отчетности в бумажном виде в 2015 году являются 15 мая, 17 августа, 16 ноября, а при подаче отчетности в электронном виде – 20 мая, 20 августа, 20 ноября. В отношении плательщиков страховых взносов, нарушивших сроки представления отчетности, законодательство предусматривает применение штрафных санкций.</text:p>
      <text:p text:style-name="Text_20_body">Программы для подготовки и проверки отчетности, которые в значительной степени облегчают процесс подготовки и сдачи отчетности для плательщиков страховых взносов, размещены в свободном доступе на сайте Пенсионного фонда www.pfrf.ru в разделе «Электронные сервисы». Кроме того, можно воспользоваться электронным сервисом ПФР «Кабинет плательщика страховых взносов». Здесь размещены все формы документов, форматы данных, правила проверки отчетности. В Кабинете можно посмотреть реестр платежей, получить справку о состоянии расчетов, оформить платежное поручение, рассчитать страховые взносы, выписать квитанции, проверить отчетность и многое другое в режиме реального времени.</text:p>
      <text:p text:style-name="Text_20_body"><text:line-break/></text:p>
      <text:p text:style-name="Text_20_body">Адрес страницы: <text:a xlink:type="simple" xlink:href="http://v-izm.mos.ru/presscenter/news/detail/1738603.html" office:name=""><text:span text:style-name="Definition">http://v-izm.mos.ru/presscenter/news/detail/1738603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53:56Z</meta:creation-date>
    <dc:date>2023-08-22T08:53:56Z</dc:date>
  </office:meta>
</office:document-meta>
</file>