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3-апреля-во-дворах-москвы-будут-высаживать-деревья-и-кустарники"/>С 13 апреля во дворах Москвы будут высаживать деревья и кустарники<text:bookmark-end text:name="с-13-апреля-во-дворах-москвы-будут-высаживать-деревья-и-кустарники"/></text:h>
      <text:p text:style-name="First_20_paragraph">08.04.2015</text:p>
      <text:p text:style-name="Text_20_body"><text:line-break/></text:p>
      <text:p text:style-name="Text_20_body">В рамках акции "Миллион деревьев", которая проходила на портале "Активный гражданин", в 536 дворах москвичей будут высаживать деревья и кустарники. Мэр Москвы Сергей Собянин стал инициатором акции "Миллион деревьев" еще в 2013 году. За время проведения проекта московские дворы получили более 27 тыс. деревьев и 370 тыс. кустарников.</text:p>
      <text:p text:style-name="Text_20_body">В последнее время голосование проходило на портале электронного референдума "Активный гражданин". Еще прошлым летом "активные" москвичи выбирали, чтобы они хотели видеть во дворах своих домов. Москвичам приходилось сделать не легкий выбор, в связи с широким перечнем деревьев и кустарников.</text:p>
      <text:p text:style-name="Text_20_body">В районе Восточное Измайлово города Москвы акция "Миллион деревьев" начнет реализовываться 28 апреля 2015 года. О том, сколько будет посажено и где, Вы можете ознакомиться на сайте электронной газеты <text:a xlink:type="simple" xlink:href="http://goo.gl/F5Phsm" office:name=""><text:span text:style-name="Definition">"Восточное Измайлово"</text:span></text:a>.</text:p>
      <text:p text:style-name="Text_20_body"><text:line-break/></text:p>
      <text:p text:style-name="Text_20_body">Адрес страницы: <text:a xlink:type="simple" xlink:href="http://v-izm.mos.ru/presscenter/news/detail/1727719.html" office:name=""><text:span text:style-name="Definition">http://v-izm.mos.ru/presscenter/news/detail/1727719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8:07:41Z</meta:creation-date>
    <dc:date>2023-06-07T18:07:41Z</dc:date>
  </office:meta>
</office:document-meta>
</file>