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единовременной-выплате-некоторым-категориям-граждан-российской-федерации-в-связи-с-70-летием-победы-в-великой-отечественной-войне-1941-1945-годов"/>О единовременной выплате некоторым категориям граждан Российской Федерации в связи с 70-летием Победы в Великой Отечественной войне 1941-1945 годов<text:bookmark-end text:name="о-единовременной-выплате-некоторым-категориям-граждан-российской-федерации-в-связи-с-70-летием-победы-в-великой-отечественной-войне-1941-1945-годов"/></text:h>
      <text:p text:style-name="First_20_paragraph">18.03.2015</text:p>
      <text:p text:style-name="Text_20_body">В соответствии с Указом Президента Российской Федерации от 26 февраля 2015 года № 100 «О единовременной выплате некоторым категориям граждан Российской Федерации в связи с 70-летием Победы в Великой Отечественной войне 1941-1945 годов», вступившего в силу с 26 февраля 2015 года (далее – Указ Президента Российской Федерации № 100) единовременная выплата осуществляется следующим категориям граждан Российской Федерации, постоянно проживающим на территории Российской Федерации, в Латвийской Республике, Литовской Республике и Эстонской Республике:</text:p>
      <text:p text:style-name="Text_20_body">а) инвалидам Великой Отечественной войны, ветеранам Великой Отечественной войны из числа лиц, указанных в <text:a xlink:type="simple" xlink:href="consultantplus://offline/ref=FFD851407232027566E6ADA9E9E94119CFCA34022E2989B95D20979D5A786B874426C6B199FDE6C4X9n7I" office:name=""><text:span text:style-name="Definition">подпунктах 1</text:span></text:a> - <text:a xlink:type="simple" xlink:href="consultantplus://offline/ref=FFD851407232027566E6ADA9E9E94119CFCA34022E2989B95D20979D5A786B874426C6B199FDE6C7X9n6I" office:name=""><text:span text:style-name="Definition">3 пункта 1 статьи 2</text:span></text:a> Федерального закона от 12 января 1995 года № 5-ФЗ «О ветеранах» (далее – Федеральный закон № 5-ФЗ), бывшим несовершеннолетним узникам концлагерей, гетто и других мест принудительного содержания, созданных фашистами и их союзниками в период Второй мировой войны, вдовам (вдовцам) военнослужащих, погибших в период войны с Финляндией, Великой Отечественной войны, войны с Японией, вдовам (вдовцам) умерших инвалидов Великой Отечественной войны и участников Великой Отечественной войны - в размере 7000 рублей;</text:p>
      <text:p text:style-name="Text_20_body">б) ветеранам Великой Отечественной войны из числа лиц, указанных в <text:a xlink:type="simple" xlink:href="consultantplus://offline/ref=FFD851407232027566E6ADA9E9E94119CFCA34022E2989B95D20979D5A786B874426C6B199FDE6C7X9n5I" office:name=""><text:span text:style-name="Definition">подпункте 4 пункта 1 статьи 2</text:span></text:a> Федерального закона № 5-ФЗ (труженики тыла), бывшим совершеннолетним узникам нацистских концлагерей, тюрем и гетто - в размере 3000 рублей.</text:p>
      <text:p text:style-name="Text_20_body">Единовременная выплата в соответствии с Указом Президента Российской Федерации № 100 осуществляется в апреле-мае 2015 года. При этом единовременная выплата производится на основании документов, имеющихся в распоряжении территориального органа Пенсионного Фонда России, в том числе сведений об отнесении гражданина к категории граждан, имеющих право на единовременную выплату, полученных в результате межведомственного взаимодействия, <text:span text:style-name="T1">без истребования дополнительных документов, подтверждающих соответствующий статус гражданина</text:span>.</text:p>
      <text:p text:style-name="Text_20_body">Это означает, что ветеранам и участникам Великой отечественной войны, а также другим лицам, поименованным в Указе не нужно подавать никаких заявлений и обращаться в Клиентские службы Пенсионного фонда. Выплата по Указу №100 носит беззаявительный характер.</text:p>
      <text:p text:style-name="Text_20_body">Подготовлено ГУ-Главным</text:p>
      <text:p text:style-name="Text_20_body">управлением ПФР №7</text:p>
      <text:p text:style-name="Text_20_body">по г.Москве и Московской области</text:p>
      <text:p text:style-name="Text_20_body"><text:line-break/></text:p>
      <text:p text:style-name="Text_20_body">Адрес страницы: <text:a xlink:type="simple" xlink:href="http://v-izm.mos.ru/presscenter/news/detail/1664604.html" office:name=""><text:span text:style-name="Definition">http://v-izm.mos.ru/presscenter/news/detail/1664604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08:54:12Z</meta:creation-date>
    <dc:date>2023-08-22T08:54:12Z</dc:date>
  </office:meta>
</office:document-meta>
</file>