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ом-метро-появится-интеллектуальная-система-видеонаблюдения"/>В столичном метро появится интеллектуальная система видеонаблюдения<text:bookmark-end text:name="в-столичном-метро-появится-интеллектуальная-система-видеонаблюдения"/></text:h>
      <text:p text:style-name="First_20_paragraph">17.02.2015</text:p>
      <text:p text:style-name="Text_20_body">«Интеллектуальная система видеонаблюдения запрограммирована, деньги на нее есть, сейчас мы разыграли инвестпроект, разыгран конкурс, выбираем исполнителя и начинаем ее реализовывать», — сказал Муратов.</text:p>
      <text:p text:style-name="Text_20_body">Он отметил, что на покупку техники для интеллектуальной системы уже потрачено около 4 млрд руб и зарезервировано еще около 4 млрд руб.</text:p>
      <text:p text:style-name="Text_20_body">Интеллектуальная система будет реагировать на предметы и вещи, а также на поведение людей, которое заложено в программу. «Допустим, человек бежит по метрополитену — это неестественно — система на это отреагирует. И информация, которая будет поступать с системы, позволит нам, глядя на картинку, принимать наиболее правильные решения, а не останавливать весь поток», — сообщил Муратов.</text:p>
      <text:p text:style-name="Text_20_body">Камерами будут оснащены подходы к станциям, платформы и вестибю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v-izm.mos.ru/presscenter/news/detail/1592755.html" office:name=""><text:span text:style-name="Definition">http://v-izm.mos.ru/presscenter/news/detail/1592755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4:52:32Z</meta:creation-date>
    <dc:date>2023-06-07T04:52:32Z</dc:date>
  </office:meta>
</office:document-meta>
</file>