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террористическому-акту-нельзя-подготовиться-но-можно-его-предотвратить"/>К террористическому акту нельзя подготовиться, но можно его предотвратить<text:bookmark-end text:name="к-террористическому-акту-нельзя-подготовиться-но-можно-его-предотвратить"/></text:h>
      <text:p text:style-name="First_20_paragraph">16.02.2015</text:p>
      <text:p text:style-name="Text_20_body">Терроризм — многообъектное преступление, главной целью которого является общественная безопасность, равно как посягательства на жизнь и здоровье людей, объекты инфраструктуры, природную среду, информационную среду, органы государственного управления, государственных и общественных деятелей. Подготовиться заранее к террористическому акту нельзя, поэтому сотрудники МЧС советуют быть всегда внимательными к тому, что происходит вокруг.</text:p>
      <text:p text:style-name="Text_20_body">Соблюдайте простые правила безопасности.</text:p>
      <text:p text:style-name="Text_20_body">Проявляйте особую осторожность в местах массового скопления людей, в популярных развлекательных заведениях, гипермаркетах, метро и остановках общественного транспорта.</text:p>
      <text:p text:style-name="Text_20_body">Обращайте внимание на подозрительных людей, предметы, на любые подозрительные мелочи. Сообщайте обо всем подозрительном сотрудникам правоохранительных органов или сотрудникам частных охранных организаций.</text:p>
      <text:p text:style-name="Text_20_body">Не принимайте от незнакомцев пакеты и сумки, коляски, не оставляйте свой багаж без присмотра.</text:p>
      <text:p text:style-name="Text_20_body">Добейтесь, чтобы в семье была постоянная информация о местах пребывания всех ее членов, заранее продуманный план действий в случае возникновения чрезвычайных обстоятельств, у всех должны быть записаны номера телефонов, адреса электронной почты, по возможности общих знакомых по местам работы и учебы, совместного время провождения.</text:p>
      <text:p text:style-name="Text_20_body">В случае совершения теракта или чрезвычайной ситуации ограниченно пользуйтесь средствами связи. Не занимайте без надобности линии связи в переговорах по мобильному и обычному телефону. При массовом количестве звонков ни сервер, ни АТС не справятся с нагрузкой. В результате даже экстренные службы будут недоступны.</text:p>
      <text:p text:style-name="Text_20_body">В случае эвакуации возьмите с собой набор предметов первой необходимости и документы и неукоснительно выполняйте требования организаторов эвакуации.</text:p>
      <text:p text:style-name="Text_20_body">Необходимо назначить место, где вы сможете встретиться с членами вашей семьи в экстренной ситуации с учетом возможности прибыть туда различными видами транспорта.</text:p>
      <text:p text:style-name="Text_20_body">Всегда узнавайте, где находятся запасные выходы из помещения.</text:p>
      <text:p text:style-name="Text_20_body">Постарайтесь добиться от эксплуатационной компании, чтобы в Вашем доме были укреплены и опечатаны входы в подвалы и на чердаки, установлен домофон, освобождены лестничные клетки и коридоры от загромождающих предметов.</text:p>
      <text:p text:style-name="Text_20_body">При террористической угрозе нужно организовать дежурство жильцов вашего дома, которые будут регулярно обходить здание, наблюдая, все ли в порядке, обращая особое внимание на появление незнакомых лиц и автомобилей, разгрузку мешков, ящиков и коробок.</text:p>
      <text:p text:style-name="Text_20_body">Если произошел взрыв или возник пожар, никогда не пользуйтесь лифтом.</text:p>
      <text:p text:style-name="Text_20_body"><text:line-break/></text:p>
      <text:p text:style-name="Text_20_body">Адрес страницы: <text:a xlink:type="simple" xlink:href="http://v-izm.mos.ru/presscenter/news/detail/1587399.html" office:name=""><text:span text:style-name="Definition">http://v-izm.mos.ru/presscenter/news/detail/158739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46:04Z</meta:creation-date>
    <dc:date>2023-08-22T08:46:04Z</dc:date>
  </office:meta>
</office:document-meta>
</file>