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ы-госуслуг-обращаются-ветераны-великой-отечественной-войны-чтобы-оставить-воспоминания-о-своих-однополчанах-для-проекта-бессмертный-полк-москва"/>В центры госуслуг обращаются ветераны Великой Отечественной войны, чтобы оставить воспоминания о своих однополчанах для проекта «Бессмертный полк – Москва»<text:bookmark-end text:name="в-центры-госуслуг-обращаются-ветераны-великой-отечественной-войны-чтобы-оставить-воспоминания-о-своих-однополчанах-для-проекта-бессмертный-полк-москва"/></text:h>
      <text:p text:style-name="First_20_paragraph">10.02.2015</text:p>
      <text:p text:style-name="Text_20_body">Ветеран ВОВ Владимир Сторажук пришел в центр госуслуг района Южное Бутово, чтобы принять участие в проекте «Бессмертный полк – Москва» и рассказать о своем однополчанине Николае Филатове. С ним Владимир Сторажук прошел всю войну. Николай Филатов ушел из жизни в прошлом году, но благодаря проекту «Бессмертный полк – Москва» память о нем, его подвигах останется на долгие годы.</text:p>
      <text:p text:style-name="Text_20_body">Сам Владимир Сторажук ушел на фронт в 1943 г. В свидетельстве о рождении он приписал себе один год, чтобы взяли воевать, ведь ему на тот момент было всего 17 лет. Закончил войну в звании капитана. Награжден Орденом Славы II и III степеней, Орденом Отечественной войны, медалями «За отвагу», «За взятие Берлина», «За освобождение <text:bookmark text:name="id__GoBack"/> Праги», «За победу над Германией».</text:p>
      <text:p text:style-name="Text_20_body">Сотрудники центра помогли ветерану заполнить анкету о своем друге и однополчанине, отсканировать фотографии. Заодно специалисты проконсультировали Владимира Сторажука по всем вопросам получения госуслуг.</text:p>
      <text:p text:style-name="Text_20_body">Напомним, на прошлой неделе во всех столичных центрах госуслуг открылись приемные по сбору информации для проекта «Бессмертный полк - Москва». Москвичи могут прийти в любой из 100 центров госуслуг, а жители Новой Москвы – в мобильные офисы, и поделиться фотографиями и воспоминаниями о своих родных, близких, соседях – участниках Великой Отечественной войны, чтобы увековечить память о них в электронной базе данных.</text:p>
      <text:p text:style-name="Text_20_body">Завершится акция 9 мая шествием колонн «Бессмертного полка». Все москвичи, которые поделятся воспоминаниями, получат приглашение принять участие в шествии с портретами своих родных – героев войны. Эти портреты помогут бесплатно распечатать в центрах госуслуг.</text:p>
      <text:p text:style-name="Text_20_body">Для удобства посетителей центры госуслуг открыты ежедневно с понедельника по воскресенье с 8.00 до 20.00.</text:p>
      <text:p text:style-name="Text_20_body"><text:line-break/></text:p>
      <text:p text:style-name="Text_20_body"><text:line-break/></text:p>
      <text:p text:style-name="Text_20_body">Адрес страницы: <text:a xlink:type="simple" xlink:href="http://v-izm.mos.ru/presscenter/news/detail/1574743.html" office:name=""><text:span text:style-name="Definition">http://v-izm.mos.ru/presscenter/news/detail/1574743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0:13:36Z</meta:creation-date>
    <dc:date>2023-08-22T10:13:36Z</dc:date>
  </office:meta>
</office:document-meta>
</file>