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оло-1100-ветеранов-района-будут-награждены-медалями-70-лет-победы-в-великой-отечественной-войне-1941-1945-гг."/>Около 1100 ветеранов района будут награждены медалями «70 лет Победы в Великой Отечественной войне 1941-1945 гг.»<text:bookmark-end text:name="около-1100-ветеранов-района-будут-награждены-медалями-70-лет-победы-в-великой-отечественной-войне-1941-1945-гг."/></text:h>
      <text:p text:style-name="First_20_paragraph">29.01.2015</text:p>
      <text:p text:style-name="Text_20_body">На 19 января в этих списках числилось 1068 ветеранов, которым будет вручена награда.</text:p>
      <text:p text:style-name="Text_20_body">Награждение будет проводиться в ходе торжественных мероприятий, а также на дому.</text:p>
      <text:p text:style-name="Text_20_body">Совет ветеранов выявляет ветеранов, которые могут самостоятельно прийти на торжества, и тех, кто прикован к постели или передвигается только в пределах квартиры. Таким ветеранам награды будут вручать на дому.</text:p>
      <text:p text:style-name="Text_20_body">Из семи первичных организаций две еще не завершили эту работу.</text:p>
      <text:p text:style-name="Text_20_body">Как только работа будет завершена, управа составит маршруты вручения юбилейных медалей.</text:p>
      <text:p text:style-name="Text_20_body">Планируется, что торжественные вручения состоятся в школах, колледжах, досуговых центрах, библиотеках, ТЦСО. Педагоги и ребята уже готовят к этим встречам концертные программы, учат стихи и песн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v-izm.mos.ru/presscenter/news/detail/1545084.html" office:name=""><text:span text:style-name="Definition">http://v-izm.mos.ru/presscenter/news/detail/1545084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0:13:42Z</meta:creation-date>
    <dc:date>2023-08-22T10:13:42Z</dc:date>
  </office:meta>
</office:document-meta>
</file>