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оянно-действующая-выставка-посвященная-70-летию-победы-работает-в-детском-отделении-гбу-тцсо-восточное-измайлово"/>Постоянно действующая выставка, посвященная 70-летию Победы, работает в детском отделении ГБУ ТЦСО «Восточное Измайлово»<text:bookmark-end text:name="постоянно-действующая-выставка-посвященная-70-летию-победы-работает-в-детском-отделении-гбу-тцсо-восточное-измайлово"/></text:h>
      <text:p text:style-name="First_20_paragraph">20.01.2015</text:p>
      <text:p text:style-name="Text_20_body">Постоянно действующая выставка, посвященная 70-летию Победы, работает в детском отделении ГБУ ТЦСО «Восточное Измайлово»</text:p>
      <text:p text:style-name="Text_20_body">«Доблесть и слава защитников Отечества» - так называется постоянно действующая экспозиция выставки, посвященная 70-летию Победы в Великой Отечественной войне 1941-1945гг., в детском отделении ГБУ ТЦСО «Восточное Измайлово» (Средняя Первомайская ул., д. 26).</text:p>
      <text:p text:style-name="Text_20_body">Основу экспозиции составляют экспонаты, найденные поисковиками окружного поискового отряда «Застава Святого Ильи Муромца» в местах сражений, и материалы, представленные ветеранами и родственниками участников Великой Отечественной войны, проживающими на территории Восточного административного округа.</text:p>
      <text:p text:style-name="Text_20_body"><text:line-break/></text:p>
      <text:p text:style-name="Text_20_body">Адрес страницы: <text:a xlink:type="simple" xlink:href="http://v-izm.mos.ru/presscenter/news/detail/1527398.html" office:name=""><text:span text:style-name="Definition">http://v-izm.mos.ru/presscenter/news/detail/152739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0:13:46Z</meta:creation-date>
    <dc:date>2023-08-22T10:13:46Z</dc:date>
  </office:meta>
</office:document-meta>
</file>