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декабря-в-районе-восточное-измайлово-прошли-торжества-приуроченные-ко-дню-героев-отечества"/>5 декабря в районе Восточное Измайлово прошли торжества, приуроченные ко Дню героев Отечества<text:bookmark-end text:name="декабря-в-районе-восточное-измайлово-прошли-торжества-приуроченные-ко-дню-героев-отечества"/></text:h>
      <text:p text:style-name="First_20_paragraph">07.12.2014</text:p>
      <text:p text:style-name="Text_20_body">5 декабря в районе Восточное Измайлово прошли торжества, приуроченные ко Дню героев Отечества. Центральным событием стал митинг в Саду ветеранов у Памятного знака Народу победителю, посвященного солдатам Великой Отечественной войны. Почтить память героев пришли участники Великой Отечественной Войны, труженики тыла, ветераны труда, жители и школьники района, представители администрации района и общественных организаций. Собравшихся приветствовали председатель Совета ветеранов района А.А. Медведев, глава муниципального округа заместитель секретаря районной организации партии «Единая Россия» В.С. Афанасьев. Заместитель главы управы Н.Е. Вельможина огласила поздравление ветеранам от имени префекта Восточного административного округа В.А. Тимофеева.</text:p>
      <text:p text:style-name="Text_20_body">Участники митинга почтили минутой молчания память павших в боях и возложили к памятнику цветы.</text:p>
      <text:p text:style-name="Text_20_body">Так же не оставили без внимания памятные доски героям Великой Отечественной войны.</text:p>
      <text:p text:style-name="Text_20_body"><text:line-break/></text:p>
      <text:p text:style-name="Text_20_body"><text:line-break/></text:p>
      <text:p text:style-name="Text_20_body">Адрес страницы: <text:a xlink:type="simple" xlink:href="http://v-izm.mos.ru/presscenter/news/detail/1527342.html" office:name=""><text:span text:style-name="Definition">http://v-izm.mos.ru/presscenter/news/detail/1527342.html</text:span></text:a></text:p>
      <text:p text:style-name="Text_20_body"><text:a xlink:type="simple" xlink:href="http://v-izm.mos.ru" office:name=""><text:span text:style-name="Definition">Управа района Восточное Измайл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2T10:13:54Z</meta:creation-date>
    <dc:date>2023-08-22T10:13:54Z</dc:date>
  </office:meta>
</office:document-meta>
</file>