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style:text-underline-color="font-color" style:text-underline-style="solid" style:text-underline-width="auto"/>
    </style:style>
    <style:style style:name="T2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удущим-пенсиорнерам-2015-г."/>Будущим пенсиорнерам 2015 г.!<text:bookmark-end text:name="будущим-пенсиорнерам-2015-г."/></text:h>
      <text:p text:style-name="First_20_paragraph">20.01.2015</text:p>
      <text:p text:style-name="Text_20_body">В целях сокращения сроков назначения трудовых пенсий по старости ГУ — Главного Управления ПФР № 7 по г. Москве и Московской области проводится заблаговременная работа с документами граждан, уходящих на пенсию в ближайшее время, жителей ВАО.</text:p>
      <text:p text:style-name="Text_20_body">Общеустановленный пенсионный возраст в Российской Федерации — 55 лет для женщин и 60 лет для мужчин. По достижении этого возраста гражданин имеет право обратиться за назначением трудовой пенсии по старости.</text:p>
      <text:p text:style-name="Text_20_body">Заблаговременная работа с документами проводится <text:span text:style-name="T1">ЗА 9 МЕСЯЦЕВ</text:span> до месяца возникновения права на трудовую пенсию по старости, т. е. будущие пенсионеры, право у которых наступает в 2014 г.</text:p>
      <text:p text:style-name="Text_20_body">Для проведения заблаговременной работы с документами следует обратиться в <text:span text:style-name="T1">территориальное Управление Главного управления ПФР № 7</text:span> по месту жительства:</text:p>
      <text:p text:style-name="Text_20_body"><text:span text:style-name="T2">Открытое шоссе, д. 2, корп.3 тел.8 495-603-17-95</text:span> ( районы Богородское, Гольяново, Метрогородок, Преображенское, Сокольнкики)</text:p>
      <text:p text:style-name="Text_20_body"><text:span text:style-name="T2">Парковая 12-ая ул., д.6, стр. 1 тел. 8 495-465-99-42</text:span> (районы Измайлово, Северное Измайлово, Восточное Измайлово, Соколиная Гора, Ивановское, Восточный, Новокосино, Косино-Ухтомский)</text:p>
      <text:p text:style-name="Text_20_body"><text:span text:style-name="T2">Металлургов ул., д.54 тел. 8 495-304-60-24</text:span> (районы Перово, Новогиреево,Вешняки)</text:p>
      <text:p text:style-name="Text_20_body">Специалистами будет проведена проверка правильности оформления представленных документов.</text:p>
      <text:p text:style-name="Text_20_body"><text:span text:style-name="T2">ПЕРЕЧЕНЬ ДОКУМЕНТОВ, КОТОРЫЕ НЕОБХОДИМО ПРЕДСТАВИТЬ ПРИ ОБРАЩЕНИИ ДЛЯ ПРОВЕДЕНИЯ ЗАБЛАГОВРЕМЕННОЙ РАБОТЫ:</text:span></text:p>
      <text:p text:style-name="Text_20_body">• документы, удостоверяющие личность, возраст, место жительства, принадлежность к гражданству : паспорт гражданина РФ (для граждан РФ), вид на жительство (для иностранных граждан и лиц без гражданства) и иные документы, подтверждающие принадлежность к гражданству;</text:p>
      <text:p text:style-name="Text_20_body">• страховое свидетельство обязательного пенсионного страхования;</text:p>
      <text:p text:style-name="Text_20_body">• трудовую книжку или другие документы, подтверждающие периоды работы до регистрации гражданина в качестве застрахованного лица в системе обязательного пенсионного страхования (иными словами — до получения страхового свидетельства обязательного пенсионного страхования, которое выдавалось после 1997 года);</text:p>
      <text:p text:style-name="Text_20_body"><text:span text:style-name="T2">КРОМЕ ТОГО, ПРИ НЕОБХОДИМОСТИ ПРЕДОСТАВЛЯЮТСЯ ДОКУМЕНТЫ:</text:span></text:p>
      <text:p text:style-name="Text_20_body">• справка о среднемесячном заработке за любые 60 месяцев подряд до 1 января 2002 года;</text:p>
      <text:p text:style-name="Text_20_body">• свидетельство об изменении фамилии;</text:p>
      <text:p text:style-name="Text_20_body">• свидетельства о рождении детей;</text:p>
      <text:p text:style-name="Text_20_body">• о нетрудоспособных членах семьи;</text:p>
      <text:p text:style-name="Text_20_body">• подтверждающие нахождение нетрудоспособных членов семьи на иждивении.</text:p>
      <text:p text:style-name="Text_20_body">ПОМНИТЕ!</text:p>
      <text:p text:style-name="Text_20_body">ПРЕДВАРИТЕЛЬНАЯ РАБОТА С</text:p>
      <text:p text:style-name="Text_20_body">ДОКУМЕНТАМИ — ЗАЛОГ УЧЕТА</text:p>
      <text:p text:style-name="Text_20_body">ВАШИХ ПЕНСИОННЫХ ПРАВ В</text:p>
      <text:p text:style-name="Text_20_body">ПОЛНОМ ОБЪЕМЕ (СТАЖА,</text:p>
      <text:p text:style-name="Text_20_body">ВЫГОДНОГО ЗАРАБОТКА) И</text:p>
      <text:p text:style-name="Text_20_body">БЫСТРОГО ПОЛУЧЕНИЯ ПЕРВОЙ</text:p>
      <text:p text:style-name="Text_20_body">ВЫПЛАТЫ ПЕНСИИ.</text:p>
      <text:p text:style-name="Text_20_body"><text:line-break/></text:p>
      <text:p text:style-name="Text_20_body">Адрес страницы: <text:a xlink:type="simple" xlink:href="http://v-izm.mos.ru/presscenter/news/detail/1525470.html" office:name=""><text:span text:style-name="Definition">http://v-izm.mos.ru/presscenter/news/detail/1525470.html</text:span></text:a></text:p>
      <text:p text:style-name="Text_20_body"><text:a xlink:type="simple" xlink:href="http://v-izm.mos.ru" office:name=""><text:span text:style-name="Definition">Управа района Восточное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08:54:24Z</meta:creation-date>
    <dc:date>2023-08-22T08:54:24Z</dc:date>
  </office:meta>
</office:document-meta>
</file>