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е-размера-материнского-семейного-капитала"/>Изменение размера материнского (семейного) капитала<text:bookmark-end text:name="изменение-размера-материнского-семейного-капитала"/></text:h>
      <text:p text:style-name="First_20_paragraph">16.01.2015</text:p>
      <text:p text:style-name="Text_20_body">Согласно части 2 статьи 6 Федерального закона от 29.12.2006 № 256-ФЗ «О дополнительных мерах государственной поддержки семей, имеющих детей» размер материнского (семейного) капитала (оставшейся части суммы средств материнского (семейного) капитала) ежегодно пересматривается с учетом темпов роста инфляции и устанавливается федеральным законом о федеральном бюджете на соответствующий финансовый год и на плановый период.</text:p>
      <text:p text:style-name="Text_20_body">В соответствии с частью 1 статьи 8 Федерального закона от 01.12.2014 № 384-ФЗ «О федеральном бюджете на 2015 год и на плановый период 2016 и 2017 годов» размер материнского (семейного) капитала в 2015 году составит <text:span text:style-name="T1">453 026,0</text:span> рублей.</text:p>
      <text:p text:style-name="Text_20_body">Размер оставшейся после перечисления на основании заявления владельца сертификата о распоряжении части средств материнского (семейного) капитала пересматривается по состоянию на 1 января 2015 года с учетом установленного частью 1 статьи 1 Федерального закона от 01.12.2014 № 384-ФЗ «О федеральном бюджете на 2015 год и на плановый период 2016 и 2017 годов» уровня инфляции 5,5 процента (декабрь 2015 года к декабрю 2014 года).</text:p>
      <text:p text:style-name="Text_20_body"><text:line-break/></text:p>
      <text:p text:style-name="Text_20_body">Адрес страницы: <text:a xlink:type="simple" xlink:href="http://v-izm.mos.ru/presscenter/news/detail/1519052.html" office:name=""><text:span text:style-name="Definition">http://v-izm.mos.ru/presscenter/news/detail/1519052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8:54:26Z</meta:creation-date>
    <dc:date>2023-08-22T08:54:26Z</dc:date>
  </office:meta>
</office:document-meta>
</file>