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иный-день-пенсионной-грамотности-для-учащихся-пройдет-15-октября-2014-г."/>Единый День пенсионной грамотности для учащихся пройдет 15 октября 2014 г.<text:bookmark-end text:name="единый-день-пенсионной-грамотности-для-учащихся-пройдет-15-октября-2014-г."/></text:h>
      <text:p text:style-name="First_20_paragraph">15.10.2014</text:p>
      <text:p text:style-name="Text_20_body">В соответствии с Программой ПФР по повышению пенсионной и социальной грамотности учащейся молодежи, которая отвечает запросам учебного сообщества, поступающем со стороны учебных заведений Восточного административного округа г. Москвы, 15 октября 2014 года пройдет Единый День пенсионной грамотности в виде уроков и факультативных занятий, дня открытых дверей, проводимых руководителями ГУ-Главного управления ПФР № 7 по г. Москве и Московской области с презентацией учебного пособия «Все о будущей пенсии для учебы и жизни». В пособие вошли важнейшие факты истории формирования пенсионной системы России, пенсионный глоссарий, базовые знания в области пенсионного законодательства, иллюстрированная информация об будущих пенсионных правах молодых людей.</text:p>
      <text:p text:style-name="Text_20_body">Цель мероприятия - формирование у учащейся молодежи новой пенсионной культуры, повышение пенсионной и социальной грамотности через донесение базовых знаний о правилах формирования будущей пенсии, формирование у учащейся молодежи понимания новой пенсионной формулы и особенностей современной пенсионной системы, а также личной ответственности каждого за свое будущее пенсионное обеспечение.</text:p>
      <text:p text:style-name="Text_20_body">К этому дню специально для старшеклассников и студентов Восточного административного округа г. Москвы подготовлено новое красочное, современно оформленное учебное пособие «Все о будущей пенсии: для учебы и жизни».</text:p>
      <text:p text:style-name="Text_20_body">ГУ-Главное управление ПФР № 7 по г. Москве и Московской области подготовило Соглашения на 2014-2015 гг. с учреждениями образования Восточного административного округа г. Москвы о проведении в школах, колледжах, ССУЗах, ВУЗах тематических факультативных уроков и лекций на тему «Все о будущей пенсии для учебы и жизни».</text:p>
      <text:p text:style-name="Text_20_body"><text:span text:style-name="T1">Подготовлено</text:span></text:p>
      <text:p text:style-name="Text_20_body"><text:span text:style-name="T1">ГУ - Главным управлением ПФР № 7</text:span></text:p>
      <text:p text:style-name="Text_20_body"><text:span text:style-name="T1">по г. Москве и Московской области</text:span></text:p>
      <text:p text:style-name="Text_20_body"><text:line-break/></text:p>
      <text:p text:style-name="Text_20_body">Адрес страницы: <text:a xlink:type="simple" xlink:href="http://v-izm.mos.ru/presscenter/news/detail/1349088.html" office:name=""><text:span text:style-name="Definition">http://v-izm.mos.ru/presscenter/news/detail/1349088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0:14:51Z</meta:creation-date>
    <dc:date>2023-08-22T10:14:51Z</dc:date>
  </office:meta>
</office:document-meta>
</file>