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едложения-по-развитию-инфраструктуры-для-питомцев-можно-оставлять-на-платформе-город-идей"/>Предложения по развитию инфраструктуры для питомцев можно оставлять на платформе «Город идей»<text:bookmark-end text:name="предложения-по-развитию-инфраструктуры-для-питомцев-можно-оставлять-на-платформе-город-идей"/></text:h>
      <text:p text:style-name="First_20_paragraph">28.07.2025</text:p>
      <text:p text:style-name="Text_20_body"><text:span text:style-name="T1">28.07.2025. В Москве активно развивается современная инфраструктура для домашних животных. Жители столицы могут предлагать инициативы по созданию комфортной городской среды для своих домашних животных. Специально для мнений и пожеланий москвичей на платформе «Город идей» появилась новая категория тем «Домашние питомцы».</text:span></text:p>
      <text:p text:style-name="Text_20_body"><text:line-break/></text:p>
      <text:p text:style-name="Text_20_body">Оставить свои предложения на платформе могут и жители Восточного Измайлова. Здесь можно поделиться мнениями о том, где нужно создать дополнительные зоны для прогулок с собаками, как сделать общественные пространства еще более комфортными, а также чем дополнить и разнообразить афишу профильных мероприятий.</text:p>
      <text:p text:style-name="Text_20_body"><text:line-break/></text:p>
      <text:p text:style-name="Text_20_body">Адрес страницы: <text:a xlink:type="simple" xlink:href="http://v-izm.mos.ru/presscenter/news/detail/13125529.html" office:name=""><text:span text:style-name="Definition">http://v-izm.mos.ru/presscenter/news/detail/13125529.html</text:span></text:a></text:p>
      <text:p text:style-name="Text_20_body"><text:a xlink:type="simple" xlink:href="http://v-izm.mos.ru" office:name=""><text:span text:style-name="Definition">Управа района Восточ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28T07:45:49Z</meta:creation-date>
    <dc:date>2025-07-28T07:45:49Z</dc:date>
  </office:meta>
</office:document-meta>
</file>