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оме-на-16-й-парковой-починили-освещение-у-подъезда"/>В доме на 16-й Парковой починили освещение у подъезда<text:bookmark-end text:name="в-доме-на-16-й-парковой-починили-освещение-у-подъезда"/></text:h>
      <text:p text:style-name="First_20_paragraph">12.08.2024</text:p>
      <text:p text:style-name="Text_20_body"><text:span text:style-name="T1">12.08.2024. Специалисты ГБУ «Жилищник района Восточное Измайлово» отремонтировали освещение у подъезда дома по адресу: 16-я Парковая улица, дом 19, корпус 2. Об этом сообщили в учреждении.</text:span></text:p>
      <text:p text:style-name="Text_20_body">Ранее жительница дома сообщила в коммунальные службы, что вышел из строя уличный светильник на первым подъездом. Неполадку устранили в кратчайшие сроки.</text:p>
      <text:p text:style-name="Text_20_body">— Выполнены работы по замене лампы в светильнике на входной группе. Освещение восстановлено и работает в штатном режиме. Дополнительно сообщаем, что по указанному адресу освещение включается в ручном режиме (выключатель расположен в подъезде 1), — сообщили в «Жилищнике».</text:p>
      <text:p text:style-name="Text_20_body"><text:line-break/></text:p>
      <text:p text:style-name="Text_20_body">Адрес страницы: <text:a xlink:type="simple" xlink:href="http://v-izm.mos.ru/presscenter/news/detail/12515535.html" office:name=""><text:span text:style-name="Definition">http://v-izm.mos.ru/presscenter/news/detail/12515535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2T14:48:11Z</meta:creation-date>
    <dc:date>2024-08-12T14:48:11Z</dc:date>
  </office:meta>
</office:document-meta>
</file>