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активный-гражданин-проходит-голосование-по-итогам-благоустройства-двора-по-адресу-ул.-нижняя-первомайская-д.-44"/>На портале "Активный гражданин" проходит голосование по итогам благоустройства двора по адресу: ул. Нижняя Первомайская, д. 44<text:bookmark-end text:name="на-портале-активный-гражданин-проходит-голосование-по-итогам-благоустройства-двора-по-адресу-ул.-нижняя-первомайская-д.-44"/></text:h>
      <text:p text:style-name="First_20_paragraph">10.01.2024</text:p>
      <text:p text:style-name="Text_20_body">В 2023 году там были установлены детские игровые комплексы, качели, карусели, песочница, уличные тренажеры, уложено безопасное покрытие<text:line-break/><text:line-break/>Переходите по ссылке и голосуйте за качество проведенного благоустройства -&gt; <text:a xlink:type="simple" xlink:href="https://vk.com/away.php?to=https%3A%2F%2Fag.mos.ru%2Fpolls%2F15529&amp;post=-182917131_306&amp;cc_key=" office:name=""><text:span text:style-name="Definition">https://ag.mos.ru/polls/15529</text:span></text:a></text:p>
      <text:p text:style-name="Text_20_body"><text:line-break/></text:p>
      <text:p text:style-name="Text_20_body">Адрес страницы: <text:a xlink:type="simple" xlink:href="http://v-izm.mos.ru/presscenter/news/detail/12095126.html" office:name=""><text:span text:style-name="Definition">http://v-izm.mos.ru/presscenter/news/detail/12095126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6T05:20:29Z</meta:creation-date>
    <dc:date>2024-01-16T05:20:29Z</dc:date>
  </office:meta>
</office:document-meta>
</file>