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с-30-октября-по-5-ноября-объявлена-в-россии-неделей-сохранения-душевного-комфорта"/>Неделя с 30 октября по 5 ноября объявлена в России Неделей сохранения душевного комфорта<text:bookmark-end text:name="неделя-с-30-октября-по-5-ноября-объявлена-в-россии-неделей-сохранения-душевного-комфорта"/></text:h>
      <text:p text:style-name="First_20_paragraph">31.10.2023</text:p>
      <text:p text:style-name="Text_20_body">Психологи характеризуют душевный комфорт как состояние души, которое наделяет нас положительными эмоциями, а также созидательными мыслями и действиями, направленными на преодоление трудностей и переживаний. Душевный комфорт неразрывно связан с состоянием благополучия и качеством жизни. Ниже представлены рекомендации, с помощью которых, как считают ученые, можно достичь душевного комфорта.</text:p>
      <text:p text:style-name="Text_20_body">Следуйте своему темпу</text:p>
      <text:p text:style-name="Text_20_body">Планируйте выполнение основных дел в то время суток, в которое вы более энергичны и трудоспособны. Если после обеда тянет в сон, то лучше поспать минут пятнадцать – именно столько нужно для возвращения бодрости. Обязательно считайтесь с потребностями организма, тогда хорошее настроение будет обеспечено.</text:p>
      <text:p text:style-name="Text_20_body">Повышайте стрессоустойчивость</text:p>
      <text:p text:style-name="Text_20_body">Умение контролировать эмоции – важная часть поддержания душевного баланса. Если вас легко выбивают из колеи мелкие неурядицы, стоит задуматься над тем, почему это происходит. Определите, что вы способны изменить, а что следует принять как данность. Всегда есть выбор – либо долго переживать кризисную ситуацию, либо начать действовать. Помните, что именно волнения отнимают гораздо больше сил и времени, чем конкретные действия.</text:p>
      <text:p text:style-name="Text_20_body">Своевременно разрешайте внешние и внутренние противоречия</text:p>
      <text:p text:style-name="Text_20_body">Если ощущаете внутри негативные чувства, например: злобу, уныние или обиду, не отгораживайтесь от них, выделите время, чтобы определить источник тревоги. Может он заключается в отношении к себе или другому человеку, касается особенностей вашего характера, или, например, кризисной ситуации в рабочем коллективе, семье.</text:p>
      <text:p text:style-name="Text_20_body">Будьте честны с собой</text:p>
      <text:p text:style-name="Text_20_body">Желая обрести психологическое равновесие, будьте искренни в своих чувствах и потребностях. Не смущайтесь того, что восстановить силы, лично вам, например, помогает сидение дома, а не экстремальные виды спорта. Ваша жизнь – это только ваши решения.</text:p>
      <text:p text:style-name="Text_20_body">Также эффективным способом борьбы с выгоранием будет наличие хобби и увлечений. Находите те способы релаксации, которые помогут лично вам снять напряжение и привнести в жизнь положительные эмоции.</text:p>
      <text:p text:style-name="Text_20_body">Очень важно прислушиваться к своим чувствам, находить точки опоры в том, что интересно именно нам самим, а не «модно и современно». Помните, некоторые случаи эмоционального выгорания требуют профессиональной помощи. Не стесняйтесь обращаться к психологам и другим специалистам.</text:p>
      <text:p text:style-name="Text_20_body"><text:line-break/></text:p>
      <text:p text:style-name="Text_20_body">Адрес страницы: <text:a xlink:type="simple" xlink:href="http://v-izm.mos.ru/presscenter/news/detail/11948025.html" office:name=""><text:span text:style-name="Definition">http://v-izm.mos.ru/presscenter/news/detail/11948025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2T08:45:51Z</meta:creation-date>
    <dc:date>2023-11-22T08:45:51Z</dc:date>
  </office:meta>
</office:document-meta>
</file>