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онцерт-классической-музыки-пройдёт-на-средней-первомайской"/>Концерт классической музыки пройдёт на Средней Первомайской<text:bookmark-end text:name="концерт-классической-музыки-пройдёт-на-средней-первомайской"/></text:h>
      <text:p text:style-name="First_20_paragraph">01.04.2022</text:p>
      <text:p text:style-name="Text_20_body"><text:span text:style-name="T1">В библиотеке № 79 имени Б.А. Лавренёва пройдёт концерт коллектива «Concert-Studio Classic». Об этом сообщили представители библиотеки.</text:span></text:p>
      <text:p text:style-name="Text_20_body">— На концерте выступят музыканты-лауреаты и дипломанты международных конкурсов, — рассказывают организаторы мероприятия. — В музыкальной программе будут исполнены сцены и арии из опер, романсы и песни выдающихся композиторов разных стран — русских, итальянских, французских и немецких, а также русские народные песни и фортепианное соло.</text:p>
      <text:p text:style-name="Text_20_body">Концерт пройдет 9 апреля и начнётся в 15.00.</text:p>
      <text:p text:style-name="Text_20_body">Библиотека №79 имени Лавренёва находится по адресу: Средняя Первомайская улица, дом 38/7. Вход свободный.</text:p>
      <text:p text:style-name="Text_20_body">Напомним, в целях недопущения ухудшения эпидемиологической ситуации, при наблюдении у себя симптомов ОРВИ лучше остаться дома и вызвать врача.</text:p>
      <text:p text:style-name="Text_20_body"><text:line-break/></text:p>
      <text:p text:style-name="Text_20_body">Адрес страницы: <text:a xlink:type="simple" xlink:href="http://v-izm.mos.ru/presscenter/news/detail/10723749.html" office:name=""><text:span text:style-name="Definition">http://v-izm.mos.ru/presscenter/news/detail/10723749.html</text:span></text:a></text:p>
      <text:p text:style-name="Text_20_body"><text:a xlink:type="simple" xlink:href="http://v-izm.mos.ru" office:name=""><text:span text:style-name="Definition">Управа района Восточное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6T08:58:32Z</meta:creation-date>
    <dc:date>2023-05-26T08:58:32Z</dc:date>
  </office:meta>
</office:document-meta>
</file>