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ьницы-и-поликлиники-района-восточное-измайлово-возвращаются-к-плановому-режиму-работы"/>Больницы и поликлиники района Восточное Измайлово возвращаются к плановому режиму работы<text:bookmark-end text:name="больницы-и-поликлиники-района-восточное-измайлово-возвращаются-к-плановому-режиму-работы"/></text:h>
      <text:p text:style-name="First_20_paragraph">21.02.2022</text:p>
      <text:p text:style-name="Text_20_body"><text:span text:style-name="T1">В Москве наблюдается позитивная динамика уровня заболеваемости коронавирусной инфекцией, которая позволяет системе здравоохранения возвращаться к плановому режиму работы, сообщил Сергей Собянин в ходе заседания президиума Координационного совета при Правительстве России по борьбе с распространением COVID-19. По его словам, за последнюю неделю количество заболевших уменьшилось на треть, а количество госпитализаций — на 15 процентов.</text:span></text:p>
      <text:p text:style-name="Text_20_body">— Только за последние три дня освободилось около тысячи коек, — рассказал мэр Москвы.</text:p>
      <text:p text:style-name="Text_20_body">И власти города начали переводить большие клиники Восточного Измайлова на нормальную, плановую работу.</text:p>
      <text:p text:style-name="Text_20_body">Ситуация в поликлиниках еще остается напряженной: за неделю медики 655 тысяч раз контактировали с больными ОРВИ и COVID-19. При этом плановую помощь наращивают и в амбулаторном звене.</text:p>
      <text:p text:style-name="Text_20_body">— Уделяем пристальное внимание заболевшим гражданам 65+ и людям с хроническими заболеваниями, стараемся, чтобы всех, независимо от тяжести заболевания, врачи могли посетить, поставить диагнозы и контролировать течение болезни. Часть КТ-центров, которые работали исключительно с пациентами с ковидом, также переводим на плановую помощь, — отметил Сергей Собянин.</text:p>
      <text:p text:style-name="Text_20_body">На территории района Восточное Измайлово находится Городская клиническая больница №57 имени Д. Д. Плетнёва. Она расположена по адресу: 11-я Парковая улица, дом 32. Кроме того, в районе есть филиалы 2 и 4 городской поликлиники №175. Они находятся по адресам: Сиреневый бульвар, дом 30 и Измайловский проспект, дом 91а.</text:p>
      <text:p text:style-name="Text_20_body"><text:line-break/></text:p>
      <text:p text:style-name="Text_20_body">Адрес страницы: <text:a xlink:type="simple" xlink:href="http://v-izm.mos.ru/presscenter/news/detail/10637238.html" office:name=""><text:span text:style-name="Definition">http://v-izm.mos.ru/presscenter/news/detail/10637238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5:11:44Z</meta:creation-date>
    <dc:date>2023-05-19T05:11:44Z</dc:date>
  </office:meta>
</office:document-meta>
</file>