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шло-заседание-молодёжной-палаты-района-восточное-измайлово"/>Прошло заседание молодёжной палаты района Восточное Измайлово<text:bookmark-end text:name="прошло-заседание-молодёжной-палаты-района-восточное-измайлово"/></text:h>
      <text:p text:style-name="First_20_paragraph">21.02.2022</text:p>
      <text:p text:style-name="Text_20_body"><text:span text:style-name="T1">Молодежные Палаты районов Восточное Измайлово, Восточный и Перово провели совместное заседание. Об этом сообщают представители Молодёжной палаты.</text:span></text:p>
      <text:p text:style-name="Text_20_body">- Повесткой встречи были совместные мероприятия, которые можно реализовать для жителей наших районов. – рассказали в МП. - Уже скоро мы проведем увлекательный квест, вечер настольных игр и мероприятие на катке. </text:p>
      <text:p text:style-name="Text_20_body">За организацию заседания поблагодарили управу района Перово, председателей Молодежных Палат районов Перово и Восточный Дарью Леонтьеву и Андрея Ветеринарова , а также отдельно Анну Исмайлову.</text:p>
      <text:p text:style-name="Text_20_body"><text:line-break/></text:p>
      <text:p text:style-name="Text_20_body">Адрес страницы: <text:a xlink:type="simple" xlink:href="http://v-izm.mos.ru/presscenter/news/detail/10637166.html" office:name=""><text:span text:style-name="Definition">http://v-izm.mos.ru/presscenter/news/detail/10637166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6:41:31Z</meta:creation-date>
    <dc:date>2023-08-22T06:41:31Z</dc:date>
  </office:meta>
</office:document-meta>
</file>