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-27.10.2021-на-портале-активный-гражданин-открывается-общественное-обсуждение"/>C 27.10.2021 на портале «Активный гражданин» открывается общественное обсуждение<text:bookmark-end text:name="c-27.10.2021-на-портале-активный-гражданин-открывается-общественное-обсуждение"/></text:h>
      <text:p text:style-name="First_20_paragraph">19.10.2021</text:p>
      <text:p text:style-name="Text_20_body"><text:span text:style-name="T1">Уважаемые жители района Восточное Измайлово!</text:span></text:p>
      <text:p text:style-name="Text_20_body"><text:span text:style-name="T2">C 27.10.2021 на портале «Активный гражданин» открывается</text:span></text:p>
      <text:p text:style-name="Text_20_body"><text:span text:style-name="T2">общественное обсуждение</text:span></text:p>
      <text:p text:style-name="Text_20_body"><text:span text:style-name="T1">по проекту внесения изменений в правила землепользования и застройки города Москвы в отношении территории по адресу: ВАО, Восточное Измайлово, территория квартала № 35</text:span></text:p>
      <text:p text:style-name="Text_20_body">Организатором общественных обсуждений является Городская комиссия по вопросам градостроительства, землепользования и застройки при Правительстве Москвы.</text:p>
      <text:p text:style-name="Text_20_body">Общественные обсуждения по проекту внесения изменений в правила землепользования и застройки города Москвы в отношении территории по адресу: ВАО, Восточное Измайлово, территория квартала № 35 - <text:span text:style-name="T1">проводятся в пределах территории границ района Восточное Измайлово.</text:span></text:p>
      <text:p text:style-name="Text_20_body">Проект внесения изменений в правила землепользования и застройки города Москвы и информационные материалы к нему <text:span text:style-name="T1">будут размещены на сайте проекта «Активный гражданин» в информационно-телекоммуникационной сети Интернет</text:span> <text:a xlink:type="simple" xlink:href="file:///C:/Users/%D0%A1%D0%BE%D1%82%D1%80%D1%83%D0%B4%D0%BD%D0%B8%D0%BA/Downloads/%20http:/ag.mos.ru" office:name=""><text:span text:style-name="Definition">http://ag.mos.ru</text:span></text:a> <text:span text:style-name="T1">в разделе «Общественные обсуждения».</text:span></text:p>
      <text:p text:style-name="Text_20_body">Экспозиция проекта открыта с 08:00 27.10.2021 по 23:59 09.11.2021 на официальном сайте.</text:p>
      <text:p text:style-name="Text_20_body"><text:span text:style-name="T1">Участниками общественных обсуждений по проекту являются:</text:span></text:p>
      <text:p text:style-name="Text_20_body">1) Граждане, имеющие место жительства на территории, в границах которой проводятся общественные обсуждения;</text:p>
      <text:p text:style-name="Text_20_body">2) Граждане, имеющие место работы на территории, в границах которой проводятся общественные обсуждения;</text:p>
      <text:p text:style-name="Text_20_body">3) Правообладатели земельных участков, объектов капитального строительства, жилых и нежилых помещений на территории, в границах которой проводятся общественные обсуждения;</text:p>
      <text:p text:style-name="Text_20_body">4) Депутаты представительных органов муниципальных образований на территории, которых проводятся общественные обсуждения;</text:p>
      <text:p text:style-name="Text_20_body">5) Депутаты Московской городской Думы.</text:p>
      <text:p text:style-name="Text_20_body">В течение всего периода проведения экспозиции проекта участники общественных обсуждений, прошедшие идентификацию в установленном порядке (части 12, 13 статьи 5.1 Градостроительного кодекса Российской Федерации; ст. 68.1 Градостроительного кодекса города Москвы, а также Порядка организации и проведения общественных обсуждений при осуществлении градостроительной деятельности в городе Москве, утвержденного постановлением Правительства Москвы от 30.04.2019<text:line-break/>№ 448-ПП) имеют право внести предложения и замечания, касающиеся данного проекта.</text:p>
      <text:p text:style-name="Text_20_body"><text:line-break/></text:p>
      <text:p text:style-name="Text_20_body">Адрес страницы: <text:a xlink:type="simple" xlink:href="http://v-izm.mos.ru/presscenter/news/detail/10335744.html" office:name=""><text:span text:style-name="Definition">http://v-izm.mos.ru/presscenter/news/detail/10335744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01:41:51Z</meta:creation-date>
    <dc:date>2023-07-04T01:41:51Z</dc:date>
  </office:meta>
</office:document-meta>
</file>