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-и.о.-главы-управы-района-восточное-измайлово-а.а.-умеренкова-с-жителями-15.01.2020г."/>Встреча и.о. главы управы района Восточное Измайлово А.А. Умеренкова с жителями (15.01.2020г.)<text:bookmark-end text:name="встреча-и.о.-главы-управы-района-восточное-измайлово-а.а.-умеренкова-с-жителями-15.01.2020г."/></text:h>
      <text:p text:style-name="First_20_paragraph">01.01.1970</text:p>
      <text:p text:style-name="Text_20_body"><text:line-break/></text:p>
      <text:p text:style-name="Text_20_body">Адрес страницы: <text:a xlink:type="simple" xlink:href="http://v-izm.mos.ru/presscenter/mediagallery/129056/8623598/" office:name=""><text:span text:style-name="Definition">http://v-izm.mos.ru/presscenter/mediagallery/129056/8623598/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9:29:48Z</meta:creation-date>
    <dc:date>2023-08-22T09:29:48Z</dc:date>
  </office:meta>
</office:document-meta>
</file>