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и.о.-главы-управы-района-восточное-измайлово-симонова-а.с.-с-жителями-19-декабря"/>Встреча и.о. главы управы района Восточное Измайлово Симонова А.С. с жителями (19 декабря)<text:bookmark-end text:name="встреча-и.о.-главы-управы-района-восточное-измайлово-симонова-а.с.-с-жителями-19-декабря"/></text:h>
      <text:p text:style-name="First_20_paragraph">01.01.1970</text:p>
      <text:p text:style-name="Text_20_body"><text:line-break/></text:p>
      <text:p text:style-name="Text_20_body">Адрес страницы: <text:a xlink:type="simple" xlink:href="http://v-izm.mos.ru/presscenter/mediagallery/122977/7975492/" office:name=""><text:span text:style-name="Definition">http://v-izm.mos.ru/presscenter/mediagallery/122977/7975492/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15:22:39Z</meta:creation-date>
    <dc:date>2023-06-29T15:22:39Z</dc:date>
  </office:meta>
</office:document-meta>
</file>