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вао-главного-управления-мчс-россии-по-г.-москве-приглашает-на-работу-в-федеральную-противопожарную-службу"/>Управление по ВАО Главного управления МЧС России по г. Москве ПРИГЛАШАЕТ НА РАБОТУ в федеральную противопожарную службу<text:bookmark-end text:name="управление-по-вао-главного-управления-мчс-россии-по-г.-москве-приглашает-на-работу-в-федеральную-противопожарную-службу"/></text:h>
      <text:p text:style-name="First_20_paragraph">01.02.2023</text:p>
      <text:p text:style-name="Text_20_body">граждан Российской Федерации от 18 до 35 лет, постоянно зарегистрированных в Москве и Московской области, имеющих образование не ниже полного среднего, годных к службе по состоянию здоровья.</text:p>
      <text:p text:style-name="Text_20_body">Предлагаемые вакансии:</text:p>
      <text:p text:style-name="Text_20_body">- Пожарный;</text:p>
      <text:p text:style-name="Text_20_body">- Водитель пожарного автомобиля (категорий «В», «С») и другие специальности.</text:p>
      <text:p text:style-name="Text_20_body">График работы: 1/3 или 5/2.</text:p>
      <text:p text:style-name="Text_20_body">Заработная плата: от 42 000 рублей + надбавка по специальности.</text:p>
      <text:p text:style-name="Text_20_body">Повышение заработной платы в зависимости от должности, выслуги лет и специального звания.</text:p>
      <text:p text:style-name="Text_20_body">Ежемесячное вознаграждение по итогам работы (0,25% оклада).</text:p>
      <text:p text:style-name="Text_20_body">Оплата больничного листа – 100%.</text:p>
      <text:p text:style-name="Text_20_body">Ежегодный отпуск 30-55 календарных дней (в зависимости от выслуги).</text:p>
      <text:p text:style-name="Text_20_body">Бесплатное обеспечение форменным обмундированием.</text:p>
      <text:p text:style-name="Text_20_body">Бесплатное медицинское обслуживание сотрудника и членов его семьи в поликлиниках ГУВД г. Москвы.</text:p>
      <text:p text:style-name="Text_20_body">Льготный отдых и лечение в санаториях и домах отдыха.</text:p>
      <text:p text:style-name="Text_20_body">Возможность получения бесплатного образования в высших учебных заведениях МЧС России.</text:p>
      <text:p text:style-name="Text_20_body">Основными задачами пожарной охраны является:</text:p>
      <text:p text:style-name="Text_20_body">- спасение людей и имущества при пожарах;</text:p>
      <text:p text:style-name="Text_20_body">- организация и осуществление тушения пожаров, и проведение аварийно-спасательных работ.</text:p>
      <text:p text:style-name="Text_20_body">Информацию о приёме на службу можно уточнить по телефону: 8(495) 603-33-01.</text:p>
      <text:p text:style-name="Text_20_body">Дни приёма: Понедельник, среда, четверг.</text:p>
      <text:p text:style-name="Text_20_body">Часы приёма с 10.00-12.00 и с 15.00-17.00</text:p>
      <text:p text:style-name="Text_20_body"><text:line-break/></text:p>
      <text:p text:style-name="Text_20_body">Адрес страницы: <text:a xlink:type="simple" xlink:href="http://v-izm.mos.ru/presscenter/announcements/detail/11380348.html" office:name=""><text:span text:style-name="Definition">http://v-izm.mos.ru/presscenter/announcements/detail/11380348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5:44:38Z</meta:creation-date>
    <dc:date>2023-06-07T05:44:38Z</dc:date>
  </office:meta>
</office:document-meta>
</file>