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августе-13-миллиона-работающих-пенсионеров-московского-региона-получат-проиндексированные-пенсии"/>В августе 1,3 миллиона работающих пенсионеров Московского региона получат проиндексированные пенсии<text:bookmark-end text:name="в-августе-13-миллиона-работающих-пенсионеров-московского-региона-получат-проиндексированные-пенсии"/></text:h>
      <text:p text:style-name="First_20_paragraph">22.07.2025</text:p>
      <text:p text:style-name="Text_20_body">С 1 августа Отделение СФР по Москве и Московской области увеличит пенсии работающим пенсионерам. Повышение затронет 1,3 миллиона граждан, которые продолжали официально работать в 2024 году.</text:p>
      <text:p text:style-name="Text_20_body">Корректировка коснется работающих пенсионеров, получателей страховых пенсий, за которых работодатели уплачивали страховые взносы в 2024 году. Прибавка устанавливается индивидуально и зависит от заработной платы.</text:p>
      <text:p text:style-name="Text_20_body">Максимально за год можно получить три индивидуальных пенсионных коэффициента (ИПК). Посмотреть их можно самостоятельно в выписке из индивидуального лицевого счета, запросив ее через личный кабинет на портале госуслуг.</text:p>
      <text:p text:style-name="Text_20_body">Перерасчет будет произведен региональным Отделением СФР в беззаявительном порядке на основании трудового стажа и сведений о страховых взносах за последние 12 месяцев. Обращаться в Отделение СФР по Москве и Московской области не требуется. Увеличенная пенсия поступит в августе по обычному графику доставки.</text:p>
      <text:p text:style-name="Text_20_body">Если остались вопросы, всегда можно позвонить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<text:a xlink:type="simple" xlink:href="https://vk.com/sfr.moskva.i.moskovskaya.oblast" office:name=""><text:span text:style-name="Definition">https://vk.com/sfr.moskva.i.moskovskaya.oblast</text:span></text:a>), Одноклассники (<text:a xlink:type="simple" xlink:href="https://ok.ru/sfr.msk.i.moskobl" office:name=""><text:span text:style-name="Definition">https://ok.ru/sfr.msk.i.moskobl</text:span></text:a>), Телеграм (<text:a xlink:type="simple" xlink:href="https://t.me/sfr_moskva_i_moskovskayaoblast" office:name=""><text:span text:style-name="Definition">https://t.me/sfr_moskva_i_moskovskayaoblast</text:span></text:a>).</text:p>
      <text:h text:style-name="Heading_20_1" text:outline-level="1"><text:bookmark-start text:name="section"/><text:bookmark-end text:name="section"/></text:h>
      <text:p text:style-name="First_20_paragraph"><text:line-break/></text:p>
      <text:p text:style-name="Text_20_body">Адрес страницы: <text:a xlink:type="simple" xlink:href="http://v-izm.mos.ru/pension-background/detail/13116411.html" office:name=""><text:span text:style-name="Definition">http://v-izm.mos.ru/pension-background/detail/13116411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07:34:59Z</meta:creation-date>
    <dc:date>2025-07-22T07:34:59Z</dc:date>
  </office:meta>
</office:document-meta>
</file>