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м-регионе-более-264-тысячи-многодетных-мам-вышли-на-пенсию-досрочно"/>В Московском регионе более 26,4 тысячи многодетных мам вышли на пенсию досрочно<text:bookmark-end text:name="в-московском-регионе-более-264-тысячи-многодетных-мам-вышли-на-пенсию-досрочно"/></text:h>
      <text:p text:style-name="First_20_paragraph">07.07.2025</text:p>
      <text:p text:style-name="Text_20_body">Многодетные мамы, воспитывающие трех или более детей, имеют право выйти на пенсию раньше общеустановленного возраста. С начала 2025 годатакой возможностью воспользовалась 1981 женщина Московского региона. Всего на сегодняшний день Отделение Социального фонда по Москве и Московской области выплачивает страховую пенсию по старости <text:bookmark text:name="id__GoBack"/> 26,4 тысячи многодетным мамам.</text:p>
      <text:p text:style-name="Text_20_body">Возраст выхода на пенсию у многодетных женщин зависит от количества детей в семье. Так, если у мамы трое детей, она сможет выйти на пенсию в 57 лет. При воспитании четверых детей — в 56 лет. Женщинам, родившим пять и более детей, пенсия назначается в 50 лет.</text:p>
      <text:p text:style-name="Text_20_body">Многодетная мама может рассчитывать на досрочный выход на пенсию при соблюдении определенных условий. Она должна воспитать детей до возраста 8 лет, выработать страховой стаж не менее 15 лет и иметь не менее 30 индивидуальных пенсионных коэффициентов (ИПК). <text:span text:style-name="T1">Если женщина усыновила детей, то она также имеет право на досрочное назначение пенсии.</text:span></text:p>
      <text:p text:style-name="Text_20_body">В 2025 году в Москве и Московской области на пенсию досрочно вышли:</text:p>
      <text:p text:style-name="Text_20_body">- 255 мам, имеющих пять и более детей;</text:p>
      <text:p text:style-name="Text_20_body">- 265 мам четверых детей;</text:p>
      <text:p text:style-name="Text_20_body">- 1461 мама, воспитавшая троих детей.</text:p>
      <text:p text:style-name="Text_20_body">Периоды ухода за детьми до полутора лет (но не более 6 лет в общей сложности) включаются в страховой стаж. За эти нестраховые периоды начисляются пенсионные коэффициенты:</text:p>
      <text:p text:style-name="Text_20_body">- 1,8 ИПК — за каждый год ухода за первым ребёнком (2,7 — за 1,5 года),</text:p>
      <text:p text:style-name="Text_20_body">- 3,6 ИПК — за каждый год ухода за вторым ребёнком (5,4 – за 1,5 года),</text:p>
      <text:p text:style-name="Text_20_body">- 5,4 ИПК — за каждый год ухода за третьим и четвертым ребёнком (8,1 — за 1,5 года).</text:p>
      <text:p text:style-name="Text_20_body">Кроме того, если многодетной маме назначена пенсия, а на иждивении у нее находятся несовершеннолетние дети или неработающие студенты-очники до 23 лет, то региональное Отделение СФР устанавливает ей повышение фиксированной выплаты к страховой пенсии. Повышение полагается за каждого иждивенца, но не более трех.</text:p>
      <text:p text:style-name="Text_20_body">У многодетных мам также есть возможность полностью или частично направить средства материнского капитала на формирование накопительной пенсии. Такое право у владелицы сертификата возникает после того, как ребенку исполнится три года.</text:p>
      <text:p text:style-name="Text_20_body">Для оформления страховой пенсии по старости досрочно жительницам региона необходимо подать заявление в личном кабинете на портале госуслуг, клиентской службе Отделения СФР по Москве и Московской области или МФЦ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<text:a xlink:type="simple" xlink:href="https://t.me/sfr_moskva_i_moskovskayaoblast" office:name=""><text:span text:style-name="Definition">https://t.me/sfr_moskva_i_moskovskayaoblast</text:span></text:a>).</text:p>
      <text:p text:style-name="Text_20_body"><text:line-break/></text:p>
      <text:p text:style-name="Text_20_body">Адрес страницы: <text:a xlink:type="simple" xlink:href="http://v-izm.mos.ru/pension-background/detail/13088467.html" office:name=""><text:span text:style-name="Definition">http://v-izm.mos.ru/pension-background/detail/13088467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7T15:35:37Z</meta:creation-date>
    <dc:date>2025-07-07T15:35:37Z</dc:date>
  </office:meta>
</office:document-meta>
</file>