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года-осфр-по-москве-и-московской-области-произведено-400-выплат-работодателям-за-трудоустройство-граждан-по-программе-субсидирования-найма"/>С начала года ОСФР по Москве и Московской области произведено 400 выплат работодателям за трудоустройство граждан по программе субсидирования найма<text:bookmark-end text:name="с-начала-года-осфр-по-москве-и-московской-области-произведено-400-выплат-работодателям-за-трудоустройство-граждан-по-программе-субсидирования-найма"/></text:h>
      <text:p text:style-name="First_20_paragraph">30.06.2025</text:p>
      <text:p text:style-name="Text_20_body">В Москве и Московской области работодатели могут получать субсидии от регионального Отделения Соцфонда за трудоустройство отдельных категорий граждан. С начала 2025 года в рамках программы субсидирования найма предприятиям и организациям осуществлены 400 выплат на сумму 16,6 миллиона рублей.</text:p>
      <text:p text:style-name="Text_20_body">Программа субсидирования найма реализуется Отделением СФР по Москве и Московской области с 2021 года. Она направлена на поддержку работодателей и повышение трудовой активности среди отдельных категорий граждан.</text:p>
      <text:p text:style-name="Text_20_body">Получить компенсацию за трудоустройство новых сотрудников могут юридические лица, индивидуальные предприниматели, некоммерческие организации, зарегистрированные до 1 января 2025 года. Главное условие — отсутствие долгов по заработной плате, налогам, сборам, страховым взносам и штрафам. Кроме того, с новым сотрудником необходимо заключить трудовой договор на неопределенный срок на условиях полного рабочего времени и с заработной платой не ниже двух величин минимального размера оплаты труда (МРОТ), установленного федеральным законом на 2025 год.</text:p>
      <text:p text:style-name="Text_20_body">Размер субсидии в зависимости от условий программы и категории трудоустроенного работника варьируется от трех до шести МРОТ. Такую сумму с учетом страхового взноса и районного коэффициента работодатель получит трижды. Первый платеж от Отделения СФР по Москве и Московской области приходит через месяц после приема соискателя, второй – через три месяца, третий – спустя полгода</text:p>
      <text:p text:style-name="Text_20_body">К гражданам, за которых можно получить субсидии, относятся:</text:p>
      <text:p text:style-name="Text_20_body">– ветераны боевых действий – участники СВО, уволенные с военной службы;</text:p>
      <text:p text:style-name="Text_20_body">– лица, принимавшие участие в боевых действиях в составе Вооруженных Сил, воинских формирований и органов ДНР и ЛНР;</text:p>
      <text:p text:style-name="Text_20_body">– члены семей лиц, погибших (умерших) при выполнении задач в ходе СВО или боевых действий;</text:p>
      <text:p text:style-name="Text_20_body">– инвалиды;</text:p>
      <text:p text:style-name="Text_20_body">– граждане, уволенные с военной службы, и члены их семей;</text:p>
      <text:p text:style-name="Text_20_body">– одинокие и многодетные родители, усыновители, опекуны (попечители), воспитывающие несовершеннолетних детей, детей-инвалидов;</text:p>
      <text:p text:style-name="Text_20_body">– трудоустроенные по востребованным профессиям работники, переехавшие из других субъектов РФ и другие категории.</text:p>
      <text:p text:style-name="Text_20_body">Чтобы получить субсидию, работодателю необходимо направить заявление и перечень вакантных должностей в службу занятости через личный кабинет на портале «Работа России». После этого ведомство предоставит список кандидатов для приема на работу. Для включения в реестр на предоставление субсидии работодатель должен не ранее чем через месяц после трудоустройства гражданина подать заявление через личный кабинет страхователя на сайте Социального фонда России.</text:p>
      <text:p text:style-name="Text_20_body">Работодатели, направившие заявки до 15 декабря 2025 года, смогут получить субсидии в полном объеме в 2026 году.</text:p>
      <text:p text:style-name="Text_20_body">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https://vk.com/sfr.moskva.i.moskovskaya.oblast), Одноклассники (https://ok.ru/sfr.msk.i.moskobl), Телеграм (<text:a xlink:type="simple" xlink:href="https://t.me/sfr_moskva_i_moskovskayaoblast" office:name=""><text:span text:style-name="Definition">https://t.me/sfr_moskva_i_moskovskayaoblast</text:span></text:a>).</text:p>
      <text:p text:style-name="Text_20_body">Павлова Ирина Порфирьевна, заместитель начальника</text:p>
      <text:p text:style-name="Text_20_body">управления по взаимодействию со СМИ и связям с общественностью</text:p>
      <text:p text:style-name="Text_20_body">Отделения СФР по Москве и Московской области</text:p>
      <text:p text:style-name="Text_20_body">pavlovaip@77.sfr.gov.ru</text:p>
      <text:p text:style-name="Text_20_body">8(499) 264-13-29, 89030632715</text:p>
      <text:p text:style-name="Text_20_body"><text:line-break/></text:p>
      <text:p text:style-name="Text_20_body">Адрес страницы: <text:a xlink:type="simple" xlink:href="http://v-izm.mos.ru/pension-background/detail/13074762.html" office:name=""><text:span text:style-name="Definition">http://v-izm.mos.ru/pension-background/detail/13074762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1T00:54:05Z</meta:creation-date>
    <dc:date>2025-07-01T00:54:05Z</dc:date>
  </office:meta>
</office:document-meta>
</file>