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начала-2025-года-отделение-сфр-по-москве-и-московской-области-выплатило-пенсионные-накопления-более-339-тысячам-жителей-региона"/>С начала 2025 года Отделение СФР по Москве и Московской области выплатило пенсионные накопления более 33,9 тысячам жителей региона<text:bookmark-end text:name="с-начала-2025-года-отделение-сфр-по-москве-и-московской-области-выплатило-пенсионные-накопления-более-339-тысячам-жителей-региона"/></text:h>
      <text:p text:style-name="First_20_paragraph">23.06.2025</text:p>
      <text:p text:style-name="Text_20_body">Жители Москвы и Московской области, у которых формировались пенсионные накопления в Социальном фонде России, могут обратиться за их получением в региональное Отделение СФР. С начала 2025 года такой возможностью воспользовались более 33,9 тысячи граждан Московского региона.</text:p>
      <text:p text:style-name="Text_20_body">Оформить выплату из пенсионных накоплений можно на пять лет раньше наступления пенсионного возраста: с 55 лет – для женщин, а для мужчин – с 60 лет, при наличии необходимого страхового стажа не менее 15 лет и 30 индивидуальных пенсионных коэффициентов. Также получателями могут стать и те, что досрочно вышел на пенсию. К ним относятся работники, имеющие стаж на вредных производствах, педагоги, медики, представители некоторых творческих профессий и многодетные матери.</text:p>
      <text:p text:style-name="Text_20_body">Средства пенсионных накоплений можно получить в виде единовременной или срочной выплаты либо как накопительную пенсию. Вид выплаты будет зависеть от размера накопленной работником суммы средств пенсионных накоплений и способа ее формирования.</text:p>
      <text:p text:style-name="Text_20_body">Так, единовременная выплата устанавливается, если расчетный размер пенсионных накоплений не превышает 10% от прожиточного минимума пенсионера (в 2025 году в целом по России он составляет 15 250 рублей). Если же сумма будет выше указанной величины, то получателю будет назначена накопительная пенсия. В 2025 году максимальная сумма для получения единовременной выплаты составляет 411 750 рублей.</text:p>
      <text:p text:style-name="Text_20_body">Срочная выплата предусмотрена для участников Программы государственного софинансирования пенсий и родителей, направивших средства материнского капитала на формирование накопительной пенсии. Ее продолжительность получатель определяет самостоятельно, но она не может быть менее 10 лет.</text:p>
      <text:p text:style-name="Text_20_body">В остальных случаях назначается накопительная пенсия, которая выплачивается ежемесячно.</text:p>
      <text:p text:style-name="Text_20_body">Напомним, что пенсионные накопления есть у следующих категорий граждан:</text:p>
      <text:p text:style-name="Text_20_body">– у мужчин 1953-1966 и женщин 1957-1966 года рождения, чьи пенсионные накопления формировались в 2002-2004 годах;</text:p>
      <text:p text:style-name="Text_20_body">– у работающих граждан 1967 года рождения и моложе, за которых работодатели платили страховые взносы в период с 2002 по 2014 годы;</text:p>
      <text:p text:style-name="Text_20_body">– у граждан, уплачивающих добровольные взносы в рамках Программы государственного софинансирования пенсионных накоплений;</text:p>
      <text:p text:style-name="Text_20_body">– у родителей, которые направили материнский капитал на накопительную пенсию.</text:p>
      <text:p text:style-name="Text_20_body">Жители Московского региона могут уточнить информацию о страховщике и сумме своих пенсионных накоплений в личном кабинете на портале госуслуг, в клиентской службе Отделения СФР по Москве и Московской области или МФЦ.</text:p>
      <text:p text:style-name="Text_20_body">Если остались вопросы, всегда можно обратиться в единый контакт-центр взаимодействия с гражданами по тел. 8 (800) 100-00-01 (звонок бесплатный), а также получить информацию, подписавшись на наши страницы в социальных сетях: ВКонтакте (https://vk.com/sfr.moskva.i.moskovskaya.oblast), Одноклассники (https://ok.ru/sfr.msk.i.moskobl), Телеграм (<text:a xlink:type="simple" xlink:href="https://t.me/sfr_moskva_i_moskovskayaoblast" office:name=""><text:span text:style-name="Definition">https://t.me/sfr_moskva_i_moskovskayaoblast</text:span></text:a>).</text:p>
      <text:p text:style-name="Text_20_body">Пресс-служба Отделения СФР</text:p>
      <text:p text:style-name="Text_20_body">по Москве и Московской области</text:p>
      <text:p text:style-name="Text_20_body"><text:a xlink:type="simple" xlink:href="mailto:smiosfr@77.sfr.gov.ru" office:name=""><text:span text:style-name="Definition">smiosfr@77.sfr.gov.ru</text:span></text:a> +7 903-063-27-15</text:p>
      <text:p text:style-name="Text_20_body">8(499) 264-14-44</text:p>
      <text:p text:style-name="Text_20_body">8(499) 264-13-29</text:p>
      <text:p text:style-name="Text_20_body"><text:line-break/></text:p>
      <text:p text:style-name="Text_20_body">Адрес страницы: <text:a xlink:type="simple" xlink:href="http://v-izm.mos.ru/pension-background/detail/13053060.html" office:name=""><text:span text:style-name="Definition">http://v-izm.mos.ru/pension-background/detail/13053060.html</text:span></text:a></text:p>
      <text:p text:style-name="Text_20_body"><text:a xlink:type="simple" xlink:href="http://v-izm.mos.ru" office:name=""><text:span text:style-name="Definition">Управа района Восточ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3T18:01:44Z</meta:creation-date>
    <dc:date>2025-06-23T18:01:44Z</dc:date>
  </office:meta>
</office:document-meta>
</file>