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раждане-имеющие-инвалидность-могут-получить-компенсацию-в-размере-50-уплаченной-премии-по-полису-осаго"/>Граждане, имеющие инвалидность, могут получить компенсацию в размере 50% уплаченной премии по полису ОСАГО<text:bookmark-end text:name="граждане-имеющие-инвалидность-могут-получить-компенсацию-в-размере-50-уплаченной-премии-по-полису-осаго"/></text:h>
      <text:p text:style-name="First_20_paragraph">31.01.2022</text:p>
      <text:p text:style-name="Text_20_body"><text:span text:style-name="T1">Граждане, имеющие инвалидность, могут получить компенсацию в размере 50% уплаченной премии по полису ОСАГО</text:span></text:p>
      <text:p text:style-name="Text_20_body">ГУ – Главное управление ПФР №7 по городу Москве и Московской области информирует, что граждане, имеющие инвалидность, независимо от установленной им группы могут получить компенсацию в размере 50% уплаченной премии по полису ОСАГО. Такая льгота предусмотрена <text:a xlink:type="simple" xlink:href="https://news.myseldon.com/away?to=http%3a%2f%2fwww.consultant.ru%2fdocument%2fcons_doc_LAW_36528%2fe4efd85c32bd8344927788dcdc25412f3c7f2054%2f" office:name=""><text:span text:style-name="Definition">законом</text:span></text:a> об обязательном автостраховании и раньше предоставлялась органами социальной защиты населения. С 2022 года компенсация вместе с рядом других выплат <text:a xlink:type="simple" xlink:href="https://news.myseldon.com/away?to=https%3a%2f%2fpfr.gov.ru%2fpress_center%7e2021%2f12%2f29%2f233662" office:name=""><text:span text:style-name="Definition">передана</text:span></text:a> Пенсионному фонду России и назначается его территориальными отделениями.</text:p>
      <text:p text:style-name="Text_20_body">Одним из условий оформления компенсации в соответствии с действующим регламентом является предъявление инвалидом или его представителем полиса ОСАГО. С переходом услуги в Пенсионный фонд планируется исключить эту обязанность и полностью автоматизировать назначение компенсации, чтобы она оформлялась без заявления и документов, как это работает со всеми пенсиями и соцвыплатами ПФР инвалидам.</text:p>
      <text:p text:style-name="Text_20_body">Такой формат удастся реализовать благодаря информационным системам Пенсионного фонда и Российского союза автостраховщиков (РСА). Подключение РСА к межведомственному взаимодействию и указание СНИЛСа при заключении договора ОСАГО позволят автоматически передавать данные о полисе из информационной системы обязательного автострахования в Единую информационную систему социального обеспечения (ЕГИССО). Остальные сведения – об установленной инвалидности, медицинских показаниях для приобретения транспорта и законных представителях инвалида – уже поступают в фонд из Федерального реестра инвалидов и ЕГИССО.</text:p>
      <text:p text:style-name="Text_20_body">До того, как будет введена проактивная выплата компенсации, инвалиду или его представителю необходимо обратиться в клиентскую службу Пенсионного фонда по месту жительства с полисом ОСАГО. Сделать это можно в течение всего времени действия полиса, то есть на протяжении года. Решение о предоставлении компенсации принимается за 5 рабочих дней и в такой же срок перечисляется инвалиду.</text:p>
      <text:p text:style-name="Text_20_body">Напомним, что <text:a xlink:type="simple" xlink:href="https://news.myseldon.com/away?to=https%3a%2f%2fpfr.gov.ru%2fgrazhdanam%2fmery_podderzhki%2fctp_compensation" office:name=""><text:span text:style-name="Definition">компенсация</text:span></text:a> по обязательному автострахованию положена инвалидам, которым транспорт необходим по медицинскими показаниям в соответствии с программой реабилитации или абилитации. Выплата предоставляется по одному полису ОСАГО, в котором указано не больше трех водителей, включая самого инвалида или его законного представителя.</text:p>
      <text:p text:style-name="Text_20_body"><text:span text:style-name="T2">Подготовлено</text:span></text:p>
      <text:p text:style-name="Text_20_body"><text:span text:style-name="T2">ГУ - Главным управлением ПФР № 7</text:span></text:p>
      <text:p text:style-name="Text_20_body"><text:span text:style-name="T2">по г. Москве и Московской области</text:span></text:p>
      <text:p text:style-name="Text_20_body"><text:line-break/></text:p>
      <text:p text:style-name="Text_20_body">Адрес страницы: <text:a xlink:type="simple" xlink:href="http://v-izm.mos.ru/pension-background/detail/10588823.html" office:name=""><text:span text:style-name="Definition">http://v-izm.mos.ru/pension-background/detail/10588823.html</text:span></text:a></text:p>
      <text:p text:style-name="Text_20_body"><text:a xlink:type="simple" xlink:href="http://v-izm.mos.ru" office:name=""><text:span text:style-name="Definition">Управа района Восточ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1T11:34:51Z</meta:creation-date>
    <dc:date>2023-07-11T11:34:51Z</dc:date>
  </office:meta>
</office:document-meta>
</file>