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2020-г-в-жилищнике-района-восточное-измайлово-проводилось-мероприятие-лекция-по-русскому-языку"/>24 января 2020 г в Жилищнике района Восточное Измайлово проводилось мероприятие-лекция по русскому языку<text:bookmark-end text:name="января-2020-г-в-жилищнике-района-восточное-измайлово-проводилось-мероприятие-лекция-по-русскому-языку"/></text:h>
      <text:p text:style-name="First_20_paragraph">28.01.2020</text:p>
      <text:p text:style-name="Text_20_body">24 января 2020 г в Жилищнике района Восточное Измайлово проводилось мероприятие-лекция по русскому языку при участии ООО Экспертно-образовательного центра "Ника". Преподаватель лекции Годунова Нина Ивановна.</text:p>
      <text:p text:style-name="Text_20_body"><text:line-break/></text:p>
      <text:p text:style-name="Text_20_body"> 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v-izm.mos.ru/national-policy/detail/8648647.html" office:name=""><text:span text:style-name="Definition">http://v-izm.mos.ru/national-policy/detail/8648647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07:43Z</meta:creation-date>
    <dc:date>2023-08-22T08:07:43Z</dc:date>
  </office:meta>
</office:document-meta>
</file>