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начале-сбора-замечаний-и-предложений"/>Уведомление о начале сбора замечаний и предложений<text:bookmark-end text:name="уведомление-о-начале-сбора-замечаний-и-предложений"/></text:h>
      <text:p text:style-name="First_20_paragraph">24.04.2024</text:p>
      <text:p text:style-name="Text_20_body">Настоящим управа района Восточное Измайлово города Москвы (далее – управа) уведомляет о начале сбора замечаний и предложений организаций и граждан в отношении правовых актов управы, обладающих признаками нормативного правового акта, на предмет соответствия их антимонопольному законодательству (Перечень правовых актов управы района Восточное Измайлово города Москвы - прилагается).</text:p>
      <text:p text:style-name="Text_20_body">Полный текст правовых актов опубликован на официальном сайте управы в разделе «ДОКУМЕНТЫ» <text:a xlink:type="simple" xlink:href="https://v-izm.mos.ru/legislation/normative-legal-acts-of-the-p/" office:name=""><text:span text:style-name="Definition">https://v-izm.mos.ru/legislation/normative-legal-acts-of-the-p/</text:span></text:a></text:p>
      <text:p text:style-name="Text_20_body">Предложения и замечания по Форме, опубликованной ниже, принимаются по адресу: 105077, г. Москва, ул. 15-я Парковая, д. 23а, а также по адресу электронной почты: OrlinskayaNV@mos.ru.</text:p>
      <text:p text:style-name="Text_20_body">Сроки приема предложений и замечаний: с мая по август 2024 года.</text:p>
      <text:p text:style-name="Text_20_body">Место размещения Уведомления и Перечня правовых актов в информационно-телекоммуникационной сети «Интернет»: на официальном сайте управы <text:a xlink:type="simple" xlink:href="https://v-izm.mos.ru/antitrust-compliance/" office:name=""><text:span text:style-name="Definition">https://v-izm.mos.ru/antitrust-compliance/</text:span></text:a> в разделе «АНТИМОНОПОЛЬНЫЙ КОМПЛАЕНС».</text:p>
      <text:p text:style-name="Text_20_body"><text:line-break/><text:line-break/></text:p>
      <text:p text:style-name="Text_20_body">Адрес страницы: <text:a xlink:type="simple" xlink:href="http://v-izm.mos.ru/antitrust-compliance/detail/8904520.html" office:name=""><text:span text:style-name="Definition">http://v-izm.mos.ru/antitrust-compliance/detail/8904520.html</text:span></text:a></text:p>
      <text:p text:style-name="Text_20_body"><text:a xlink:type="simple" xlink:href="http://v-izm.mos.ru/" office:name=""><text:span text:style-name="Definition">Управа района Восточное Измайлово города Москвы</text:span></text:a></text:p>
      <text:p text:style-name="Text_20_body"><text:line-break/></text:p>
      <text:p text:style-name="Text_20_body">Адрес страницы: <text:a xlink:type="simple" xlink:href="http://v-izm.mos.ru/antitrust-compliance/detail/12338649.html" office:name=""><text:span text:style-name="Definition">http://v-izm.mos.ru/antitrust-compliance/detail/12338649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8T23:40:35Z</meta:creation-date>
    <dc:date>2024-09-18T23:40:35Z</dc:date>
  </office:meta>
</office:document-meta>
</file>